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юзао-информирует."/>УВД по ЮЗАО информирует.<text:bookmark-end text:name="увд-по-юзао-информирует."/></text:h>
      <text:p text:style-name="First_20_paragraph">25.05.2023</text:p>
      <text:p text:style-name="Text_20_body"><text:span text:style-name="T1">Следствием УВД по ЮЗАО возбуждено уголовное дело по факту ДТП с участием машины скорой помощи</text:span></text:p>
      <text:p text:style-name="Text_20_body"><text:span text:style-name="T2">В ночное время водитель автомобиля такси, следуя по Нахимовскому проспекту, проехал на запрещающий сигнал светофора, вследствие чего столкнулся с автомобилем скорой медицинской помощи.</text:span></text:p>
      <text:p text:style-name="Text_20_body">«В отдел полиции доставлен нарушитель Правил дорожного движения, действия которого привели к гибели одного из пассажиров машины скорой медицинской помощи», – сообщил начальник УИиОС ГУ МВД России по г. Москве полковник внутренней службы Владимир Васенин.</text:p>
      <text:p text:style-name="Text_20_body">Предварительно установлено, что в ночное время водитель автомобиля такси марки «Хендэ», следуя по Нахимовскому проспекту, проехал на запрещающий сигнал светофора, вследствие чего столкнулся с автомобилем скорой медицинской помощи. От удара автомобиль медиков, который ехал с включёнными специальными сигналами и вез пациента, перевернулся.</text:p>
      <text:p text:style-name="Text_20_body">В медицинское учреждение для оказания помощи были доставлены: пациент, водитель и два фельдшера, один из которых от полученных травм скончался.</text:p>
      <text:p text:style-name="Text_20_body">Следственной частью СУ УВД по ЮЗАО ГУ МВД России по г. Москве возбуждено уголовное дело по признакам преступления, предусмотренного частью 3 статьи 264 УК РФ «Нарушение правил дорожного движения и эксплуатации транспортных средств».</text:p>
      <text:p text:style-name="Text_20_body">Водитель автомобиля такси доставлен в следственное подразделение для выяснения всех обстоятельств произошедшего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Члены Общественного совета при УВД по ЮЗАО и председатель Совета ветеранов посетили вместе с воспитанниками из ГБУ г. Москвы «Мой семейный центр «Оберег» Третьяковскую галерею</text:span></text:p>
      <text:p text:style-name="Text_20_body"><text:span text:style-name="T2">В Государственной Третьяковской галерее проведена экскурсия для детей из ГБУ г. Москвы «Мой семейный центр «Оберег».</text:span></text:p>
      <text:p text:style-name="Text_20_body">С 28 апреля по 13 августа 2023 года в Третьяковской галерее проходит выставка иконописи «Жизнь и чудо. Иконы XIV-XIX веков из частного собрания», которую посетили воспитанники ГБУ г. Москвы «Мой семейный центр «Оберег» совместно с членами Общественного совета при УВД по ЮЗАО Рантиком Алмадатовым и Ярославом Горковенко и председателем Совета ветеранов УВД Игорем Выриковым.</text:p>
      <text:p text:style-name="Text_20_body">Для ребят была проведена экскурсия по экспозиции выставки. Они увидели редкие иконы XIV-XIX веков из частных собраний, которые ранее нигде не выставлялись. Познакомились с историей произведений, узнали о канонических схемах иконописи и вместе с сотрудниками галереи отправились в путешествие по сюжетам житийных икон.</text:p>
      <text:p text:style-name="Text_20_body">Дети с интересом слушали рассказ экскурсовода, принимали активное участие в обсуждении произведений искусств и получили огромное удовольствие от посещения экспозиции Третьяковской галереи.</text:p>
      <text:p text:style-name="Text_20_body">В завершении экскурсии было сделано общее фото, а также в преддверии празднования Дня защиты детей каждому воспитаннику были вручены сладкие подарк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line-break/></text:p>
      <text:p text:style-name="Text_20_body"><text:span text:style-name="T1">Столичные полицейские на территории района Коньково задержали подозреваемую в использовании поддельного документа</text:span></text:p>
      <text:p text:style-name="Text_20_body"><text:span text:style-name="T2">Участковыми уполномоченными полиции ОМВД России по району Коньково задержана приезжая с поддельным документом.</text:span></text:p>
      <text:p text:style-name="Text_20_body">Установлено, что в ходе отработки обслуживаемой территории участковым уполномоченным полиции выявлена 35-летняя приезжая гражданка, которая при проверке документов предоставила бланк уведомления о прибытии иностранного гражданина или лица без гражданства, который вызвал подозрение в подлинности у полицейского.</text:p>
      <text:p text:style-name="Text_20_body">В ходе проведения проверочных мероприятий документ был изъят и направлен на исследование, в результате которого признан поддельным.</text:p>
      <text:p text:style-name="Text_20_body">Подразделением дознания ОМВД России по району Коньково возбуждено уголовное дело по признакам преступления, предусмотренного частью 5 статьи 327 УК РФ «Подделка, изготовление или оборот поддельных документов, государственных наград, штампов, печатей или бланков». В отношении подозреваемой избрана мера принуждения в виде обязательства о явке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span text:style-name="T1">Оперативники Обручевского района на юго-западе Москвы задержали подозреваемого в краже</text:span></text:p>
      <text:p text:style-name="Text_20_body"><text:span text:style-name="T2">Сотрудниками уголовного розыска ОМВД России по Обручевскому району задержан подозреваемый в совершении кражи телефона.</text:span></text:p>
      <text:p text:style-name="Text_20_body">Установлено, что злоумышленник обнаружил оставленный без присмотра мобильный телефон в одном из продуктовых магазинов на улице Обручева. Воспользовавшись отсутствием людей вокруг, он похитил телефон марки «Ксяоми», после чего покинул магазин и скрылся.</text:p>
      <text:p text:style-name="Text_20_body">В результате проведения оперативно-розыскных мероприятий сотрудниками полиции установлен и задержан по месту жительства, на улице Обручева, подозреваемый – 59-летний москвич. Похищенным мобильным телефоном он распорядился по своему усмотрению.</text:p>
      <text:p text:style-name="Text_20_body">Следствием ОМВД России по Обручевскому району возбуждено уголовное дело по признакам преступления, предусмотренного частью 2 статьи 158 УК РФ «Кража». В отношении подозреваемого избрана мера пресечения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span text:style-name="T1">Оперативники ОМВД России по Академическому району задержали подозреваемого в краже</text:span></text:p>
      <text:p text:style-name="Text_20_body"><text:span text:style-name="T2">Сотрудниками уголовного розыска ОМВД России по Академическому району задержан 27-летний подозреваемый в совершении кражи.</text:span></text:p>
      <text:p text:style-name="Text_20_body">Установлено, что неизвестный мужчина около одного из домов на Новочеремушкинской улице обнаружил электрический велосипед, который не был пристегнут замком. Воспользовавшись отсутствием людей вокруг, злоумышленник похитил велосипед стоимостью 60 тысяч рублей и скрылся в неизвестном направлении.</text:p>
      <text:p text:style-name="Text_20_body">В результате проведенных оперативно-розыскных мероприятий сотрудниками полиции установлен и задержан на Ленинском проспекте подозреваемый – 27-летний житель Московской области. Похищенный товар подозреваемый успел сбыть, а денежными средствами распорядился по своему усмотрению.</text:p>
      <text:p text:style-name="Text_20_body">Следственным подразделением ОМВД России по Академическому району возбуждено уголовное дело по признакам преступления, предусмотренного частью 2 статьи 158 УК РФ «Кража». В отношении подозреваемого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<text:span text:style-name="T1">Полицейские Академического района выявили факт противоправной деятельности в сфере миграции</text:span></text:p>
      <text:p text:style-name="Text_20_body"><text:span text:style-name="T2">Участковые уполномоченные полиции ОМВД России по Академическому району задержали 40-летнюю подозреваемую в фиктивной постановке иностранного гражданина на миграционный учет.</text:span></text:p>
      <text:p text:style-name="Text_20_body">Установлено, что 40-летняя местная жительница в своей квартире на Новочеремушкинской улице незаконно зарегистрировала 25-летнего иностранного гражданина. При этом она достоверно знала, что вышеуказанный гражданин по данному адресу проживать не будет, поскольку фактически жилое помещение ему не было предоставлено.</text:p>
      <text:p text:style-name="Text_20_body">Таким образом, своими умышленными действиями женщина создала условия для незаконного пребывания иностранного гражданина на территории Российской Федерации.</text:p>
      <text:p text:style-name="Text_20_body">Дознанием ОМВД России по Академическому району возбуждено уголовное дело по признакам преступления, предусмотренного статьей 322.3 УК РФ «Фиктивная постановка на учет иностранного гражданина или лица без гражданства по месту пребывания в Российской Федерации». В отношении подозреваемой избрана мера пресечения в виде подписки о невыезде и надлежащем поведении.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Адрес страницы: <text:a xlink:type="simple" xlink:href="http://yasenevo.mos.ru/atc/detail/11609485.html" office:name=""><text:span text:style-name="Definition">http://yasenevo.mos.ru/atc/detail/11609485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3:39:28Z</meta:creation-date>
    <dc:date>2023-05-30T13:39:28Z</dc:date>
  </office:meta>
</office:document-meta>
</file>