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олицейские-задержали-подозреваемого-в-совершении-противоправных-действий-в-отношении-10-летней-девочки"/>В Москве полицейские задержали подозреваемого в совершении противоправных действий в отношении 10-летней девочки<text:bookmark-end text:name="в-москве-полицейские-задержали-подозреваемого-в-совершении-противоправных-действий-в-отношении-10-летней-девочки"/></text:h>
      <text:p text:style-name="First_20_paragraph">29.05.2023</text:p>
      <text:p text:style-name="Text_20_body"><text:span text:style-name="T1">«Оперативниками и сотрудниками патрульно-постовой службы полиции ОМВД России по району Теплый Стан задержан подозреваемый в совершении противоправных действий в отношении малолетней девочки.</text:span></text:p>
      <text:p text:style-name="Text_20_body">В полицию обратились родители потерпевшей, которые сообщили, что злоумышленник напал на десятилетнюю школьницу в подъезде многоквартирного дома на улице Теплый Стан. После произошедшего мужчина скрылся.</text:p>
      <text:p text:style-name="Text_20_body">В результате оперативно-розыскных мероприятий полицейские установили местонахождение подозреваемого и задержали его. Им оказался ранее судимый 54-летний приезжий.</text:p>
      <text:p text:style-name="Text_20_body">Следственными органами возбуждено уголовное дело по признакам преступления, предусмотренного частью четвертой статьи 132 УК РФ», - сообщила официальный представитель МВД России Ирина Волк.</text:p>
      <text:p text:style-name="Text_20_body"><text:line-break/></text:p>
      <text:p text:style-name="Text_20_body">Адрес страницы: <text:a xlink:type="simple" xlink:href="http://yasenevo.mos.ru/atc/detail/11614603.html" office:name=""><text:span text:style-name="Definition">http://yasenevo.mos.ru/atc/detail/11614603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1:20:27Z</meta:creation-date>
    <dc:date>2023-08-17T11:20:27Z</dc:date>
  </office:meta>
</office:document-meta>
</file>