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юго-западе-столицы-автоинспекторы-подготовили-для-дошкольников-спектакль-пдд-театр"/>На юго-западе столицы автоинспекторы подготовили для дошкольников спектакль «ПДД-театр»<text:bookmark-end text:name="на-юго-западе-столицы-автоинспекторы-подготовили-для-дошкольников-спектакль-пдд-театр"/></text:h>
      <text:p text:style-name="First_20_paragraph">29.05.2023</text:p>
      <text:p text:style-name="Text_20_body"><text:span text:style-name="T1">В рамках профилактического мероприятия «Здравствуй, лето!» автоинспекторы Юго-Западного округа столицы приняли участие в театрализованном мероприятии для дошкольников.</text:span></text:p>
      <text:p text:style-name="Text_20_body">Автоинспекторы вместе со сказочными героями объяснили малышам, что перед переходом проезжей части необходимо обязательно остановиться и убедиться в отсутствии опасности, пользоваться гаджетом и наслаждаться музыкой можно только в безопасных пешеходных зонах и не забывать использовать световозвращающие элементы. Также детям рассказали о «ситуациях-ловушках», которые могут возникнуть во дворах домов и как себя вести, чтобы в них не попасть.</text:p>
      <text:p text:style-name="Text_20_body">Юные пешеходы торжественно пообещали всегда соблюдать Правила дорожного движения, а также быть внимательными и дисциплинированными на дороге!</text:p>
      <text:p text:style-name="Text_20_body">Пресс-служба УВД по ЮЗАО</text:p>
      <text:p text:style-name="Text_20_body">(499) 129-75-56</text:p>
      <text:p text:style-name="Text_20_body"><text:line-break/></text:p>
      <text:p text:style-name="Text_20_body">Адрес страницы: <text:a xlink:type="simple" xlink:href="http://yasenevo.mos.ru/atc/detail/11614609.html" office:name=""><text:span text:style-name="Definition">http://yasenevo.mos.ru/atc/detail/1161460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3:51:53Z</meta:creation-date>
    <dc:date>2023-05-30T13:51:53Z</dc:date>
  </office:meta>
</office:document-meta>
</file>