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еративники-омвд-россии-по-району-зюзино-задержали-подозреваемого-в-краже"/>Оперативники ОМВД России по району Зюзино задержали подозреваемого в краже<text:bookmark-end text:name="оперативники-омвд-россии-по-району-зюзино-задержали-подозреваемого-в-краже"/></text:h>
      <text:p text:style-name="First_20_paragraph">29.05.2023</text:p>
      <text:p text:style-name="Text_20_body"><text:span text:style-name="T1">Сотрудники уголовного розыска ОМВД России по району Зюзино задержали 27-летнего подозреваемого в краже с банковской карты.</text:span></text:p>
      <text:p text:style-name="Text_20_body">Установлено, что 76-летняя пенсионерка обратилась к сотруднику салона связи в микрорайоне Северное Чертаново с целью установки настроек на ее мобильном телефоне. Воспользовавшись доверием женщины, злоумышленник зашел в приложение мобильного банка и осуществил оплату счета своего мобильного телефона с ее банковской карты на сумму 4,5 тысячи рублей.</text:p>
      <text:p text:style-name="Text_20_body">В результате проведенных оперативно-розыскных мероприятий сотрудниками полиции установлен и задержан по месту жительства подозреваемый – 27-летний житель Московской области.</text:p>
      <text:p text:style-name="Text_20_body">Следствием ОМВД России по району Зюзино возбуждено уголовное дело по признакам преступления, предусмотренного частью 3 статьи 158 УК РФ «Кража». В отношении подозреваемого избрана мера пресечения в виде подписки о невыезде и надлежащем поведении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Адрес страницы: <text:a xlink:type="simple" xlink:href="http://yasenevo.mos.ru/atc/detail/11614623.html" office:name=""><text:span text:style-name="Definition">http://yasenevo.mos.ru/atc/detail/11614623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11:20:20Z</meta:creation-date>
    <dc:date>2023-08-17T11:20:20Z</dc:date>
  </office:meta>
</office:document-meta>
</file>