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-всегда-прав"/>Пешеход всегда прав!<text:bookmark-end text:name="пешеход-всегда-прав"/></text:h>
      <text:p text:style-name="First_20_paragraph">29.05.2023</text:p>
      <text:p text:style-name="Text_20_body"><text:span text:style-name="T1">Полицейский из нашего округа рассказал, какие правила необходимо соблюдать при езде на электросамокатах.</text:span></text:p>
      <text:p text:style-name="Text_20_body">В ЮЗАО возросло число аварий с участием электросамокатов. Недавно на Профсоюзной улице мужчина сбил двухлетнего ребёнка, который был госпитализирован. О правилах безопасной езды мы поговорили с исполняющим обязанности начальника ОГИБДД УВД по ЮЗАО Михаилом Шило.</text:p>
      <text:p text:style-name="Text_20_body">ВИНОВНИК ВЕРНУЛСЯ НА МЕСТО ДТП</text:p>
      <text:p text:style-name="Text_20_body">Кадры того, как электросамокатчик сбил двухлетнего ребёнка на Профсоюзной улице, за считаные часы облетели интернет. На видео хорошо видно, что двое детей на тротуаре запускали с мамой мыльные пузыри. В какой-то момент ребёнок резко побежал за пузырями и оказался под колёсами быстро ехавшего электросамоката. Водитель остановился и подошёл к маме, которая в волнении приводила малыша в чувство. После этого один из прохожих попытался схватить самокатчика за одежду. Райдер вырвался, взял самокат и быстро уехал. На этом видеоролик обрывается. В соцсетях многие писали о том, что виновник скрылся с места происшествия, однако в ГИБДД нам пояснили, что это не так. Скорее всего, самокатчик пытался избежать драки с прохожим, поэтому уехал. Спустя короткое время он вернулся на место ДТП.</text:p>
      <text:p text:style-name="Text_20_body">«Была вызвана скорая, врачи осмотрели ребёнка и отвезли его в больницу, – рассказал майор полиции Михаил Шило. – На место приехали сотрудники ГИБДД, которые оформили ДТП – наезд на пешехода. Водитель самоката был привлечён к административному наказанию по статье 12.30 КоАП РФ».</text:p>
      <text:p text:style-name="Text_20_body">ГИРОСКУТЕРЫ, СЕГВЕИ И МОНОКОЛЁСА</text:p>
      <text:p text:style-name="Text_20_body">По словам полицейского, проблема электросамокатов на сегодняшний день чрезвычайно актуальна. На улицах за последнее время действительно появилось очень много так называемых средств индивидуальной мобильности. К ним относятся электросамокаты, гироскутеры, сегвеи, моноколёса и другие агрегаты с электромотором.</text:p>
      <text:p text:style-name="Text_20_body">«К сожалению, по сравнению с прошлым годом у нас возросло количество ДТП, в которые попадают люди, использующие средства индивидуальной мобильности, – рассказал майор полиции. – Сотрудники ГИБДД уделяют этому вопросу повышенное внимание. В ЮЗАО регулярно проходят рейды, в ходе которых инспекторы останавливают водителей электросамокатов и ведут с ними профилактические беседы».</text:p>
      <text:p text:style-name="Text_20_body">ДТП на Профсоюзной улице не случилось бы, если бы райдер, заметив людей на тротуаре, спешился и какое-то расстояние прошёл с самокатом пешком. «На тротуаре пешеходы имеют приоритет, – говорит Михаил Шило. – В тех местах, где есть опасность столкновения, нужно везти самокат за руль».</text:p>
      <text:p text:style-name="Text_20_body">ЕЗДИМ ПО ПРАВИЛАМ</text:p>
      <text:p text:style-name="Text_20_body">Напомним, что в начале марта в силу вступили Правила дорожного движения, где впервые появилось упоминание средств индивидуальной мобильности. Теперь чётко регламентировано: перемещаться на электротранспорте можно со скоростью не более 25 км/ч, а в случае езды по тротуарам и велодорожкам масса агрегата не должна превышать 35 кг. «Важно спешиться, когда переходишь проезжую часть, – подчеркнул майор полиции. – Так удастся избежать многих ДТП и сохранить человеческие жизни. Я надеюсь, что обновлённые Правила дорожного движения улучшат ситуацию на дорогах и тротуарах нашего города».</text:p>
      <text:p text:style-name="Text_20_body">ВАЖНО! При езде на элетросамокате придерживайтесь следующих правил:</text:p>
      <text:p text:style-name="Text_20_body">- Один самокат – один человек;</text:p>
      <text:p text:style-name="Text_20_body">- Спешивайтесь перед переходом дороги;</text:p>
      <text:p text:style-name="Text_20_body">- Переходите дорогу только по пешеходному переходу после того, как убедились в своей безопасности;</text:p>
      <text:p text:style-name="Text_20_body">- Не отвлекайтесь во время движения на мобильный телефон;</text:p>
      <text:p text:style-name="Text_20_body">- Используйте защитную экипировку и светоотражающие элементы;</text:p>
      <text:p text:style-name="Text_20_body">- Управляйте самокатом только в трезвом виде.</text:p>
      <text:p text:style-name="Text_20_body">Газета «За Калужской Заставой»</text:p>
      <text:p text:style-name="Text_20_body"><text:line-break/></text:p>
      <text:p text:style-name="Text_20_body">Адрес страницы: <text:a xlink:type="simple" xlink:href="http://yasenevo.mos.ru/atc/detail/11614628.html" office:name=""><text:span text:style-name="Definition">http://yasenevo.mos.ru/atc/detail/11614628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40:44Z</meta:creation-date>
    <dc:date>2023-06-07T06:40:44Z</dc:date>
  </office:meta>
</office:document-meta>
</file>