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вд-по-юзао-информирует"/>УВД по ЮЗАО информирует<text:bookmark-end text:name="увд-по-юзао-информирует"/></text:h>
      <text:p text:style-name="First_20_paragraph">02.06.2023</text:p>
      <text:p text:style-name="Text_20_body"><text:span text:style-name="T1">На юго-западе Москвы сотрудники ГИБДД УВД по ЮЗАО и Общественный совет провели акцию «Ваш ребенок - пассажир»</text:span></text:p>
      <text:p text:style-name="Text_20_body"><text:span text:style-name="T2">Сотрудники ГИБДД УВД по ЮЗАО совместно с членами Общественного совета провели акцию, направленную на обеспечение безопасности маленьких пассажиров.</text:span></text:p>
      <text:p text:style-name="Text_20_body">Дети – наше будущее, поэтому забота об их безопасности в машине должна стать приоритетной задачей для каждого водителя.</text:p>
      <text:p text:style-name="Text_20_body">Сотрудники ГИБДД УВД по ЮЗАО совместно с заместителем председателя Общественного совета Максимом Богниченко провели акцию «Ваш ребенок – пассажир», чтобы напомнить водителям, путешествующим на автомобиле вместе с детьми, о правилах дорожного движения. Полицейские выборочно остановили машины на дороге и проверили соблюдение родителями ППД, а после провели профилактические беседы о важности обеспечения безопасного перемещения для детей на автотранспорте. Не оставили без внимания самих маленьких пассажиров – им были вручены светоотражающие значки и обучающие книжки «Азбука дорожного движения».</text:p>
      <text:p text:style-name="Text_20_body">Госавтоинспекторы напомнили родителям, что российское законодательство предусматривает перевозку детей до 7 лет только в удерживающем устройстве, а с 7 до 12 лет на заднем сиденье с пристегнутым штатным ремнем. Существует три вида удерживающих устройств для детей разных возрастов: люлька, детское кресло и бустер. Их использование в случае ДТП и резкого торможения снижает риск травм и ранений для ребенка.</text:p>
      <text:p text:style-name="Text_20_body">«Помните, что соблюдения правил дорожного движения - залог безопасности для вас и ваших детей», - отметил общественник Максим Богниченко.</text:p>
      <text:p text:style-name="Text_20_body">Пресс-служба УВД по ЮЗАО</text:p>
      <text:p text:style-name="Text_20_body">(499) 129-75-56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span text:style-name="T1">В преддверии празднования Дня защиты детей Общественный совет совместно с Госавтоинспекторами УВД по ЮЗАО посетили воспитанников ГБУ г. Москвы «Мой семейный центр «Оберег»</text:span></text:p>
      <text:p text:style-name="Text_20_body"><text:span text:style-name="T2">Представители Общественного совета при УВД и Госавтоинспекция Юго-Западного округа поздравили детишек с Днем защиты детей.</text:span></text:p>
      <text:p text:style-name="Text_20_body">1 июня - это не только начало лета и долгожданных каникул у детишек, но и важная дата. В этот день отмечается День защиты детей – международный праздник, главная цель которого привлечь внимание к проблемам детей по всему миру. Особое внимание в этот день уделяется социально незащищенным детям, лишенным семейной среды, а также сиротам и детям, оставшимся без опеки. Для нас всегда важно радовать деток своим вниманием, ведь их счастливые глаза и радостные улыбки дарят незабываемые эмоции и энергию жизни.</text:p>
      <text:p text:style-name="Text_20_body">Сегодня в преддверии празднования особенно важного праздника мы отправились в ГБУ г. Москвы «Мой семейный центр «Оберег», чтобы создать праздничную атмосферу для прекрасных деток. Госавтоинспекторы УВД по ЮЗАО, заместитель председателя Общественного совета при УВД Максим Богниченко и член Общественного совета Максим Васюкович совместили приятное с полезным в сегодняшний день. В свое время сотрудники ОГИБДД УВД рассказали ребятам о важности соблюдений правил дорожного движения и безопасности на улицах города, а также поиграли в игру «вопрос-ответ», чтобы проверить знания юных участников дорожного движения. А общественники порадовали ребятишек приятными и теплыми словами-поздравлениями, также им вручены сладости и памятные подарки.</text:p>
      <text:p text:style-name="Text_20_body">По окончанию праздника дети торжественно запустили в небо воздушные шарики. Даже ненастная дождливая погода не смогла испортить торжества. Дети с благодарностью и теплом отнеслись к визиту сотрудников полиции и общественников и взамен подарили им множество положительных эмоций и искренних улыбок.</text:p>
      <text:p text:style-name="Text_20_body">Пресс-служба УВД по ЮЗАО</text:p>
      <text:p text:style-name="Text_20_body">(499) 129-75-56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span text:style-name="T1">Сотрудники патрульно-постовой службы ОМВД России по району Коньково задержали подозреваемых в краже</text:span></text:p>
      <text:p text:style-name="Text_20_body"><text:span text:style-name="T2">Сотрудники ОР ППСП ОМВД России по району Коньково задержали подозреваемых в совершении кражи с детской площадки.</text:span></text:p>
      <text:p text:style-name="Text_20_body">Установлено, что две злоумышленницы с деткой площадки, расположенной во дворе дома на улице Генерала Антонова, воспользовавшись отсутствием людей вокруг, похитили детские качели типа «Гнездо», после чего скрылись в неизвестном направлении. Сумма материального ущерба составила более 91 тысячи рублей.</text:p>
      <text:p text:style-name="Text_20_body">В ходе проведения проверочных мероприятий полицейскими установлены и задержаны на улице Генерала Антонова две подозреваемые – местные жительницы, возраст которых 41 и 39 лет. Похищенные качели были изъяты сотрудниками полиции.</text:p>
      <text:p text:style-name="Text_20_body">Следственным подразделением ОМВД России по району Коньково возбуждено уголовное дело по признакам преступления, предусмотренного частью 2 статьи 158 УК РФ «Кража». В отношении подозреваемых избрана мера принуждения в виде обязательства о явке.</text:p>
      <text:p text:style-name="Text_20_body">Пресс-служба УВД по ЮЗАО</text:p>
      <text:p text:style-name="Text_20_body">(499) 129-75-56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span text:style-name="T1">Оперативники Ломоносовского района задержали подозреваемого в краже</text:span></text:p>
      <text:p text:style-name="Text_20_body"><text:span text:style-name="T2">Сотрудники уголовного розыска ОМВД России по Ломоносовскому району задержали подозреваемого в краже личных вещей.</text:span></text:p>
      <text:p text:style-name="Text_20_body">Установлено, что злоумышленник, воспользовавшись тем, что на него никто обращает внимание, в помещении увеселительного заведения на улице Вавилова похитил из сумки, принадлежавшей 32-летнему местному жителю, личные вещи. Сумма материального ущерба составила 46 тысяч рублей.</text:p>
      <text:p text:style-name="Text_20_body">В результате проведения оперативно-розыскных мероприятий оперативными сотрудниками установлен и задержан по месту жительства в Московской области подозреваемый – 38-летний приезжий. Похищенное подозреваемый успел сбыть, а денежными средствами распорядится по своему усмотрению.</text:p>
      <text:p text:style-name="Text_20_body">Следствием ОМВД России по Ломоносовскому району возбуждено уголовное дело по признакам преступления, предусмотренного частью 2 статьи 158 УК РФ «Кража». В отношении подозреваемого избрана мера пресечения в виде подписки о невыезде и надлежащем поведении.</text:p>
      <text:p text:style-name="Text_20_body">Пресс-служба УВД по ЮЗАО</text:p>
      <text:p text:style-name="Text_20_body">(499) 129-75-56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span text:style-name="T1">Сотрудники полиции района Северное Бутово задержали подозреваемую в краже</text:span></text:p>
      <text:p text:style-name="Text_20_body"><text:span text:style-name="T2">Сотрудники уголовного розыска ОМВД России по району Северное Бутово задержали 57-летнюю подозреваемую в краже денежных средств.</text:span></text:p>
      <text:p text:style-name="Text_20_body">Установлено, что неизвестная женщина, воспользовавшись отсутствием людей вокруг, похитила из кассетного блока банкомата, расположенного на улице Бульвар Дмитрия Донского, денежные средства в размере 150 тысяч рублей, принадлежавшие 38-летней жительнице столицы, а после чего скрылась в неизвестном направлении.</text:p>
      <text:p text:style-name="Text_20_body">В ходе проведения оперативно-розыскных мероприятий оперативными сотрудниками установлена и задержана на Феодосийской улице подозреваемая – 57-летняя жительница Подмосковья. Похищенными денежными средствами подозреваемая распорядилась по своему усмотрению.</text:p>
      <text:p text:style-name="Text_20_body">Следствием ОМВД России по району Северное Бутово возбуждено уголовное дело по признакам преступления, предусмотренного частью 2 статьи 158 УК РФ «Кража». В отношении подозреваемой избрана мера пресечения в виде подписки о невыезде и надлежащем поведении.</text:p>
      <text:p text:style-name="Text_20_body">Пресс-служба УВД по ЮЗАО</text:p>
      <text:p text:style-name="Text_20_body">(499) 129-75-56</text:p>
      <text:p text:style-name="Text_20_body"><text:line-break/></text:p>
      <text:p text:style-name="Text_20_body">Адрес страницы: <text:a xlink:type="simple" xlink:href="http://yasenevo.mos.ru/atc/detail/11626912.html" office:name=""><text:span text:style-name="Definition">http://yasenevo.mos.ru/atc/detail/11626912.html</text:span></text:a></text:p>
      <text:p text:style-name="Text_20_body"><text:a xlink:type="simple" xlink:href="http://yasenevo.mos.ru" office:name=""><text:span text:style-name="Definition">Управа района Ясен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7T11:20:12Z</meta:creation-date>
    <dc:date>2023-08-17T11:20:12Z</dc:date>
  </office:meta>
</office:document-meta>
</file>