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д-по-юзао-информирует-06.06.2023"/>УВД по ЮЗАО информирует 06.06.2023<text:bookmark-end text:name="увд-по-юзао-информирует-06.06.2023"/></text:h>
      <text:p text:style-name="First_20_paragraph">06.06.2023</text:p>
      <text:p text:style-name="Text_20_body"><text:span text:style-name="T1">Сотрудники полиции юго-запада Москвы задержали подозреваемую в угрозе убийством</text:span></text:p>
      <text:p text:style-name="Text_20_body"><text:span text:style-name="T2">«Оперативники уголовного розыска ОМВД России по району Южное Бутово г. Москвы задержали женщину, подозреваемую в угрозе убийством», – сообщил начальник УИиОС ГУ МВД России по г. Москве полковник внутренней службы Владимир Васенин.</text:span></text:p>
      <text:p text:style-name="Text_20_body">Полицейскими установлено, что 42-летней жительнице столицы посредством сети Интернет стали поступать угрозы жизни и здоровью от неизвестных. Опасаясь за свою жизнь, женщина обратилась в полицию.</text:p>
      <text:p text:style-name="Text_20_body">В результате комплекса оперативно-розыскных мероприятий сотрудники полиции установили и задержали подозреваемую на Нижегородской улице. Ею оказалась ранее судимая 47-летняя жительница столицы. У гражданки были обнаружены и изъяты мобильный телефон, SIM-карты, а также тетради с записями, имеющими оперативно значимую информацию.</text:p>
      <text:p text:style-name="Text_20_body">Подразделением дознания ОМВД России по району Южное Бутово возбуждено уголовное дело по признакам преступления, предусмотренного частью 1 статьи 119 УК РФ «Угроза убийством или причинением тяжкого вреда здоровью». В отношении подозреваемой избрана мера пресечения в виде подписки о невыезде и надлежащем поведении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span text:style-name="T1">Автоинспекторы Москвы вместе с персонажами из известных мультфильмов рассказали детям о правилах безопасного поведения на дороге</text:span></text:p>
      <text:p text:style-name="Text_20_body"><text:span text:style-name="T2">Сотрудники Госавтоинспекции Юго-Западного округа столицы вместе со сказочными персонажами рассказали детям о строгом соблюдении ПДД.</text:span></text:p>
      <text:p text:style-name="Text_20_body">В форме игры дети узнали о правилах перехода проезжей части, изучили вместе с Чебурашкой значения дорожных знаков и сигналов светофора, а автоинспекторы напомнили юным слушателям о необходимости быть внимательными на дорогах и не забывать использовать световозвращатели на одежде.</text:p>
      <text:p text:style-name="Text_20_body">Для закрепления полученной информации кот Матроскин подготовил для ребят тематическую викторину. Дети с большим удовольствием отвечали на вопросы, демонстрируя отличные знания основ безопасности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span text:style-name="T1">Сотрудники уголовного розыска ОМВД России по району Котловка на юго-западе столицы задержали подозреваемого в совершении грабежа</text:span></text:p>
      <text:p text:style-name="Text_20_body"><text:span text:style-name="T2">Оперативными сотрудниками ОМВД России по району Котловка задержан подозреваемый в совершении открытого хищения сумки у пенсионерки.</text:span></text:p>
      <text:p text:style-name="Text_20_body">Установлено, что на остановке общественного транспорта на Большой Черемушкинской улице к 67-летней местной жительнице подошли двое неизвестных. Один из них в результате внезапно возникшего умысла открыто похитил у нее сумку, в которой находился мобильный телефон, документы, а также денежные средства в размере 33 тысяч рублей.</text:p>
      <text:p text:style-name="Text_20_body">В результате проведения оперативно-розыскных мероприятий полицейскими установлен и задержан улице Большая Черемушкинская подозреваемый – 44-летний местный житель. Похищенным мужчина распорядился по своему усмотрению</text:p>
      <text:p text:style-name="Text_20_body">Дознанием ОМВД России по району Котловка возбуждено уголовное дело по признакам преступления, предусмотренного частью 1 статьи 161 УК РФ «Грабеж». В отношении подозреваемого избрана мера принуждения в виде обязательства о явке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span text:style-name="T1">Патрульно-постовая служба района Зюзино задержала подозреваемого в хранении наркотического средства</text:span></text:p>
      <text:p text:style-name="Text_20_body"><text:span text:style-name="T2">Сотрудниками ОР ППСП ОМВД России по району Зюзино задержан подозреваемый в хранении наркотического средства – производное N-метилэфедрона.</text:span></text:p>
      <text:p text:style-name="Text_20_body">Установлено, что во время патрулирования полицейскими с целью проверки документов был выявлен гражданин. В ходе беседы мужчина заметно нервничал, путался в ответах, постоянно отводил взгляд в сторону и держался за карман куртки.</text:p>
      <text:p text:style-name="Text_20_body">Сотрудниками полиции было принято решение о проведении личного досмотра, в результате которого у 31-летнего мужчины обнаружен изъят сверток с неизвестным порошкообразным веществом внутри.</text:p>
      <text:p text:style-name="Text_20_body">Согласно проведенному исследованию, изъятое содержит в своем составе наркотическое средство – производное N-метилэфедрона, общая масса которого составила около 0,95 грамма. Как пояснил задержанный, наркотическое средство предназначалось для личного пользования.</text:p>
      <text:p text:style-name="Text_20_body">Подразделением дознания ОМВД России по району Зюзино возбуждено уголовное дело по признакам преступления, предусмотренного частью 1 статьи 228 УК РФ «Незаконные приобретение, хранение, перевозка, изготовление, переработка наркотических средств, психотропных веществ или их аналогов, а также незаконные приобретение, хранение, перевозка растений, содержащих наркотические средства или психотропные вещества, либо их частей, содержащих наркотические средства или психотропные вещества». В отношении подозреваемого избрана мера пресечения в виде подписки о невыезде и надлежащем поведении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span text:style-name="T1">Сотрудники полиции ОМВД России по району Ясенево задержали подозреваемого в использовании поддельного документа</text:span></text:p>
      <text:p text:style-name="Text_20_body"><text:span text:style-name="T2">Сотрудниками УУП ОМВД России по району Ясенево задержан приезжий с поддельным документом.</text:span></text:p>
      <text:p text:style-name="Text_20_body">Установлено, что в ходе отработки обслуживаемой территории участковым уполномоченным полиции был выявлен 23-летний иностранный гражданин. При проверке документов он предоставил бланк уведомления о прибытии иностранного гражданина или лица без гражданства, который вызвал подозрение в подлинности у полицейского.</text:p>
      <text:p text:style-name="Text_20_body">В ходе проведения проверочных мероприятий документ был изъят и направлен на исследование, в результате которого признан поддельным.</text:p>
      <text:p text:style-name="Text_20_body">Подразделением дознания ОМВД России по району Ясенево возбуждено уголовное дело по признакам преступления, предусмотренного частью 5 статьи 327 УК РФ «Подделка, изготовление или оборот поддельных документов, государственных наград, штампов, печатей или бланков». В отношении подозреваемого избрана мера принуждения в виде обязательства о явке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span text:style-name="T1">Работа в удовольствие</text:span></text:p>
      <text:p text:style-name="Text_20_body"><text:span text:style-name="T2">Будни сотрудника пресс-службы - это не только написание пресс-релизов или взаимодействие с журналистами, но и работа, связанная с угрозами и опасностями.</text:span></text:p>
      <text:p text:style-name="Text_20_body">Однажды мы выезжали на задержание женщин с низкой социальной ответственностью, - рассказывает начальник отделения по связям со средствами массовой информации УВД по ЮЗАО капитан внутренней службы Валерия ВИНОГРАДОВА. - Одна из дам, увидев, что я начала её снимать, буквально набросилась на меня. Хорошо, что обошлось без серьёзных травм.</text:p>
      <text:p text:style-name="Text_20_body">Коллектив пресс-службы небольшой, всего три человека, и очень молодой. Но эти люди каждый день проделывают огромную работу, тем самым доказывая свой профессионализм.</text:p>
      <text:p text:style-name="Text_20_body">- Мои коллеги инспектор лейтенант внутренней службы Анастасия Савченкова и старший инспектор по контролю за исполнением поручений Кирилл Баранов - специалисты высокого уровня. Наши успехи, безусловно, это общая заслуга.</text:p>
      <text:p text:style-name="Text_20_body">УВД по ЮЗАО курирует семейный центр «Оберег» и детский дом «Каховские ромашки». Для воспитанников этих учреждений на постоянной основе проводятся различные мероприятия: совместно с общественным советом устраиваются праздники, выездные экскурсии в музеи.</text:p>
      <text:p text:style-name="Text_20_body">Особую радость всем ребятам округа доставляют дни открытых дверей, которые проходят в управлении два раза в год. Плац заполняется спецтехникой, свою работу демонстрируют эксперты-криминалисты, с показательными выступлениями приезжают кинологи.</text:p>
      <text:p text:style-name="Text_20_body">Сотрудники пресс-службы изготавливают сувенирную продукцию, пользующуюся большим спросом у гостей и ветеранов, при этом дизайн разрабатывают сами.</text:p>
      <text:p text:style-name="Text_20_body">- Работать приходится много, но удовольствие, которое мы получаем от результата своего труда, перекрывает все сложности, которые иногда возникают, - говорит Валерия Виноградова.</text:p>
      <text:p text:style-name="Text_20_body">Газета «Петровка 38»</text:p>
      <text:p text:style-name="Text_20_body"><text:line-break/></text:p>
      <text:p text:style-name="Text_20_body">Адрес страницы: <text:a xlink:type="simple" xlink:href="http://yasenevo.mos.ru/atc/detail/11633507.html" office:name=""><text:span text:style-name="Definition">http://yasenevo.mos.ru/atc/detail/11633507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3:19:48Z</meta:creation-date>
    <dc:date>2023-06-06T13:19:48Z</dc:date>
  </office:meta>
</office:document-meta>
</file>