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д-по-юзао-информирует-22.06.2023"/>УВД по ЮЗАО информирует 22.06.2023<text:bookmark-end text:name="увд-по-юзао-информирует-22.06.2023"/></text:h>
      <text:p text:style-name="First_20_paragraph">22.06.2023</text:p>
      <text:p text:style-name="Text_20_body"><text:span text:style-name="T1">Акция «Свеча памяти» прошла на юго-западе Москвы</text:span></text:p>
      <text:p text:style-name="Text_20_body"><text:span text:style-name="T2">Общественный совет при УВД по ЮЗАО и полицейские приняли участие в акции «Свеча памяти».</text:span></text:p>
      <text:p text:style-name="Text_20_body">На юго-западе столицы сотрудники полиции совместно с Общественным советом приняли участие в ежегодной всероссийской патриотической акции «Свеча памяти». Ее цель - это сохранение и увековечивание памяти о мужестве и героизме народа, проявленных в годы Великой Отечественной войны, и воспитания чувства патриотизма у подрастающего поколения.</text:p>
      <text:p text:style-name="Text_20_body">В мероприятии приняли участие заместитель начальника УВД по ЮЗАО подполковник полиции Сергей Сорокин, руководящий состав ОГИБДД. сотрудники Управления, заместитель председателя ОС при УВД по ЮЗАО Максим Богниченко, а также члены Общественного совета Рантик Алмадатов, Кирилл Беспалов, Владимир Оганесян, Николай Карасёв и Ярослав Горковенко.</text:p>
      <text:p text:style-name="Text_20_body">«Важно всегда чтить память тех, кто ценой своей жизни выполнил святой долг - защищал Родину, отстоял свободу и независимость», - отметил Максим Богниченко.</text:p>
      <text:p text:style-name="Text_20_body">В ходе акции участники зажгли свечи, почтили память погибших бойцов минутой молчания и возложили цветы к долговременной огневой точке на улице Обручева, где в 1941 году проходила первая полоса обороны Москвы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line-break/></text:p>
      <text:p text:style-name="Text_20_body"><text:span text:style-name="T1">Сотрудники полиции на территории Академического района пресекли противоправную деятельность в сфере миграции</text:span></text:p>
      <text:p text:style-name="Text_20_body"><text:span text:style-name="T2">Участковые уполномоченными полиции ОМВД России по Академическому району задержали 18-летнего подозреваемого в фиктивной постановке иностранного гражданина на миграционный учет.</text:span></text:p>
      <text:p text:style-name="Text_20_body">Установлено, что 18-летний местный житель в своей квартире на Большой Черемушкинской улице незаконно зарегистрировал иностранного гражданина, при этом заведомо зная, что фактически он проживать там не будет.</text:p>
      <text:p text:style-name="Text_20_body">Таким образом, мужчина умышленно создал условия для незаконного пребывания иностранного гражданина на территории Российской Федерации.</text:p>
      <text:p text:style-name="Text_20_body">Дознанием ОМВД России по Академическому району возбуждено уголовное дело по признакам преступления, предусмотренного статьей 322.3 УК РФ «Фиктивная постановка на учет иностранного гражданина или лица без гражданства по месту пребывания в Российской Федерации». В отношении подозреваемого избрана мера принуждения в виде обязательства о явке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line-break/></text:p>
      <text:p text:style-name="Text_20_body"><text:span text:style-name="T1">Оперативники района Коньково задержали подозреваемого в краже</text:span></text:p>
      <text:p text:style-name="Text_20_body"><text:span text:style-name="T2">Сотрудниками ОУР ОМВД России по району Коньково задержан подозреваемый в совершении кражи с банковской карты.</text:span></text:p>
      <text:p text:style-name="Text_20_body">Установлено, что злоумышленник обнаружил забытую банковскую карту в банкомате торгового центра, расположенного на Новоясеневском проспекте. Мужчина забрал карту себе, после чего осуществил покупки в различных магазинах, используя способ бесконтактной оплаты, на общую сумму более 12 тысяч рублей.</text:p>
      <text:p text:style-name="Text_20_body">В результате проведения оперативно-розыскных мероприятий сотрудниками полиции установлен и задержан в Московской области подозреваемый. Им оказался 43-летний житель столицы. Похищенной банковской картой он распорядился по своему усмотрению.</text:p>
      <text:p text:style-name="Text_20_body">Следственным подразделением ОМВД России по району Коньково возбуждено уголовное дело по признакам преступления, предусмотренного частью 3 статьи 158 УК РФ «Кража». В отношении подозреваемого избрана мера пресечения в виде подписки о невыезде и надлежащем поведении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line-break/></text:p>
      <text:p text:style-name="Text_20_body"><text:span text:style-name="T1">Сотрудники полиции района Ясенево задержали подозреваемого в использовании поддельного документа</text:span></text:p>
      <text:p text:style-name="Text_20_body"><text:span text:style-name="T2">Участковыми уполномоченными полиции ОМВД России по району Ясенево задержан 23-летний приезжий с поддельным документом.</text:span></text:p>
      <text:p text:style-name="Text_20_body">В ходе проведения оперативно-профилактического мероприятия во время отработки обслуживаемой территории в Новоясеневском тупике полицейскими выявлен приезжий гражданин. При проверке документов 23-летний приезжий молодой человек предъявил бланк уведомления о прибытии иностранного гражданина или лица без гражданства, вызвавший подозрение у правоохранителя.</text:p>
      <text:p text:style-name="Text_20_body">Документ был изъят и направлен на исследование, в результате которого признан поддельным.</text:p>
      <text:p text:style-name="Text_20_body">Дознанием ОМВД России по району Ясенево возбуждено уголовное дело по признакам преступления, предусмотренного частью 5 статьи 327 УК РФ «Подделка, изготовление или оборот поддельных документов, государственных наград, штампов, печатей или бланков». В отношении подозреваемого избрана мера принуждения в виде обязательства о явке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line-break/></text:p>
      <text:p text:style-name="Text_20_body"><text:span text:style-name="T1">Видимо на видео</text:span></text:p>
      <text:p text:style-name="Text_20_body"><text:span text:style-name="T2">«Мы все вышли из гоголевской «Шинели» - эти слова приписывают Фёдору Михайловичу Достоевскому, но применимо к полиции большинство нынешних руководителей подразделений столичного полицейского главка начинали свой служебный и профессиональный путь с патрульно-постовой службы полиции (ППСП).</text:span></text:p>
      <text:p text:style-name="Text_20_body">Сотрудники ППСП всегда в гуще событий, неся службу по охране общественного порядка на улицах города и в иных общественных местах.</text:p>
      <text:p text:style-name="Text_20_body">Это одна из старейших служб в правоохранительных органах, а также одна из самых многочисленных. Впервые термин «полицейская постовая служба» встречается в утверждённом в 1838 году «Положении о столичной полиции». Именно в это время основным для деятельности городской полиции становится усиление наружной постовой службы, для чего в ряде городов было увеличено число «полицейских будок».</text:p>
      <text:p text:style-name="Text_20_body">Особое место в работе патрульно-постовой службы занимает профилактика правонарушений.</text:p>
      <text:p text:style-name="Text_20_body">Сотрудники редакции газеты «Петровка, 38» встретились с командиром отдельной роты ППСП ОМВД России по району Коньково майором полиции Григорием САПРЫКИНЫМ. Надо сказать, что мы не первый раз пишем об этом достойном и интересном человеке (номер 17 от 18 мая 2021 г.), и вообще, он личность известная и медийная.</text:p>
      <text:p text:style-name="Text_20_body">Командир отдельной роты ППСП принял участие в эфире на «Радио Москвы». Там Григорий уверил граждан, «что именно к сотрудникам патрульно-постовой службы полиции обращаются граждане за помощью в любых ситуациях». Также Сапрыкин рассказал о специфике патрульно-постовой службы. Он уделил особое внимание вопросам вежливого обращения с гражданами и незамедлительного реагирования на каждое поступившее обращение.</text:p>
      <text:p text:style-name="Text_20_body">В свободное от службы время наш собеседник руководит московским отделением мотоклуба «Опричники». В 2005 году он пришёл служить в органы внутренних дел на должность милиционера ППС, здесь прошёл путь от рядового до командира роты. Вот уже десять лет трудится, за годы службы ему пришлось повидать многое.</text:p>
      <text:p text:style-name="Text_20_body">Среди подчинённых Григорий Сапрыкин отмечает экипаж ППСП в составе инспектора младшего лейтенанта полиции Вадима Парамонова и водителя старшего сержанта полиции Никиты Бальчуса.</text:p>
      <text:p text:style-name="Text_20_body">- Но и остальные наши сотрудники ничуть не хуже! - довершает комроты.</text:p>
      <text:p text:style-name="Text_20_body">Подразделение обслуживает «спальный» район. Рядом Битцевский лес, крупная городская магистраль - Профсоюзная улица. В последнее время выход из парковой зоны Ясенево облюбовали всевозможные правонарушители, здесь проходят закладки наркотических средств, сбыт химпрепаратов и других запрещённых веществ.</text:p>
      <text:p text:style-name="Text_20_body">Что касается оперативной обстановки, наш собеседник докладывает:</text:p>
      <text:p text:style-name="Text_20_body">- С внедрением камер видеофиксации, других систем видеоконтроля уличная преступность сильно упала. По горячим следам раскрываем большинство преступлений. Был случай. Открыто, средь бела дня у одного из районных магазинов пенсионер, ветеран, присел на лавочку, чтобы передохнуть. К нему подошёл неизвестный молодой человек в белой толстовке с капюшоном, на лицо которого была надета чёрная маска. Он нагнулся к заявителю якобы что-то спросить и в этот момент выхватил у него из рук деньги и документы. Попытался убежать, но пенсионер успел среагировать и схватил парня за руку. Завязалась борьба, в результате которой оба упали на газон. В момент падения старик не удержал разбойника и тот, вырвавшись, убежал в сторону улицы Генерала Антонова. Ветеран в силу возраста гнаться не стал. Поднявшись с земли, увидел, что на лавочке документы остались - паспорт и удостоверение ветерана Вооружённых сил, а деньги похищены. И тут же обнаружил ещё одну интересную деталь. На месте, где у них происходила борьба, осталась принадлежавшая нападавшему кроссовка. Действительно, когда парень убегал, то прихрамывал на одну ногу.</text:p>
      <text:p text:style-name="Text_20_body">Сотрудники роты Григория Сапрыкина были сориентированы по этому грабежу. Через некоторое время наряд задержал правонарушителя, а кроссовка стала вещественным доказательством в деле изобличения нападавшего.</text:p>
      <text:p text:style-name="Text_20_body">- Была у нас тут одна заявительница, - вспоминает Григорий. - Мы приняли у неё заявление на неправомерные и противоправные действия наших сотрудников. Доложили начальнику ОМВД полковнику полиции Андрею Петрушину. Мне приказали начать служебную проверку. Я поднял данные видеорегистраторов. Запись показала, как нетрезвая заявительница всячески куражится и оскорбляет наших сотрудников. Вот так новые технологии помогают нам в работе. А что касается этой дамы, то мы передали материалы руководству для дальнейшей воспитательной работы с ней.</text:p>
      <text:p text:style-name="Text_20_body">- Можно вспомнить ещё случай, - продолжает беседу Сапрыкин. - Некоторое время назад из мест заключения освободился один рецидивист. Приехал в Москву, чтобы поправить своё финансовое положение, но, к сожалению, не учёл некоторые факторы - пока он «куковал» на зоне, время и жизнь сильно изменились. Действительно, лет пять назад подобное преступление было бы сложно раскрыть. В Москве «откинувшийся» долго колесил по городу, высматривая в нашем районе подходящий объект для уличного грабежа. Всё произошло быстро, да и жертва долго не сопротивлялась. С тем, что удалось отобрать у потерпевшего, наш «герой» перебежал на соседнюю улицу, пересел на автобус, где через две остановки вышел и нырнул в метро, потом петлял по городу, меняя транспорт. В это время мои подчинённые и другие службы уже вели работу. Сделанные скриншоты с камер наблюдения позволили идентифицировать преступника и задержать его на входе одного из вокзалов Москвы. Удивление преступника не передать. В его глазах читался вопрос: «Как?..».</text:p>
      <text:p text:style-name="Text_20_body">Газета «Петровка 38»</text:p>
      <text:p text:style-name="Text_20_body"><text:line-break/></text:p>
      <text:p text:style-name="Text_20_body">Адрес страницы: <text:a xlink:type="simple" xlink:href="http://yasenevo.mos.ru/atc/detail/11670989.html" office:name=""><text:span text:style-name="Definition">http://yasenevo.mos.ru/atc/detail/11670989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5T13:53:14Z</meta:creation-date>
    <dc:date>2023-06-25T13:53:14Z</dc:date>
  </office:meta>
</office:document-meta>
</file>