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ень-памяти-героя-россии-евгения-николаевича-чернышёва"/>День памяти Героя России Евгения Николаевича Чернышёва<text:bookmark-end text:name="день-памяти-героя-россии-евгения-николаевича-чернышёва"/></text:h>
      <text:p text:style-name="First_20_paragraph">04.09.2024</text:p>
      <text:p text:style-name="Text_20_body">31 августа 1963 года родился легендарный московский пожарный, возглавлявший Службу пожаротушения Москвы, Евгений Николаевич Чернышёв.</text:p>
      <text:p text:style-name="Text_20_body">Будучи руководителем Службы, Евгений Николаевич лично выезжал на самые сложные пожары города. Благодаря ему в составе сил и средств пожарно-спасательного гарнизона города появилось уникальное судно «Полковник Чернышёв». Это мощное плавсредство, оснащённое современным пожарно-техническим вооружением, надёжными судовыми системами и механизмами.</text:p>
      <text:p text:style-name="Text_20_body">Именно Евгений Николаевич задумал его как многоцелевое по назначению и круглогодичное по использованию. Он активно участвовал в проектировании судна совместно со специалистами Средне-Невского судостроительного завода и дал первое имя – «Атаман».</text:p>
      <text:p text:style-name="Text_20_body">Тактические возможности «Атамана» после гибели полковника Чернышёва, переименованного в его честь, применяются при тушении пожаров, проведении аварийно-спасательных и водолазных работ, ликвидации аварийных разливов нефтепродуктов на акватории реки в черте города, а также для подачи больших объёмов воды по пожарным рукавным линиям к месту пожара на берегу.</text:p>
      <text:p text:style-name="Text_20_body">Евгений Чернышёв непрерывно совершенствовал свой опыт, повышая качество работы службы пожаротушения, а также улучшая профессиональное мастерство сотрудников и боевую готовность подчинённых подразделений. Судно «Полковник Чернышёв» – манифест его творческой, созидательной мысли, крупнейшее свидетельство изобретательских способностей и профессионального мастерства.</text:p>
      <text:p text:style-name="Text_20_body">20 марта 2010 года при тушении горящего бизнес-центра на севере столицы, проявив героизм и создав условия для выхода людей в безопасное место, Евгений Чернышёв погиб. Через несколько дней после трагедии Указом Президента Российской Федерации полковник был удостоен звания Героя Российской Федерации. На его счету остались тысячи спасённых человеческих жизней.</text:p>
      <text:p text:style-name="Text_20_body">Евгений Николаевич для многих стал примером, оставил достойное наследие. Он навсегда останется в памяти пожарных и спасателей.</text:p>
      <text:p text:style-name="Text_20_body"><text:line-break/></text:p>
      <text:p text:style-name="Text_20_body">Адрес страницы: <text:a xlink:type="simple" xlink:href="http://yasenevo.mos.ru/atc/detail/12550072.html" office:name=""><text:span text:style-name="Definition">http://yasenevo.mos.ru/atc/detail/12550072.html</text:span></text:a></text:p>
      <text:p text:style-name="Text_20_body"><text:a xlink:type="simple" xlink:href="http://yasenevo.mos.ru" office:name=""><text:span text:style-name="Definition">Управа района Ясен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20T06:59:56Z</meta:creation-date>
    <dc:date>2024-09-20T06:59:56Z</dc:date>
  </office:meta>
</office:document-meta>
</file>