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коло-4-млн-вызовов-приняла-столичная-система-112-за-первое-полугодие"/>Около 4 млн вызовов приняла столичная «Система-112» за первое полугодие<text:bookmark-end text:name="около-4-млн-вызовов-приняла-столичная-система-112-за-первое-полугодие"/></text:h>
      <text:p text:style-name="First_20_paragraph">22.08.2024</text:p>
      <text:p text:style-name="Text_20_body">«В настоящее время «Система-112» является одной из ключевых городских служб, она работает по принципу «одного окна» и к ней подключены все оперативные службы столицы. - Только за первое полугодие на единый номер «112» поступило почти 4 млн вызовов, из них примерно половина потребовала реагирования экстренных служб, остальные звонки носили справочно-консультационный характер», – рассказал заместитель Мэра Москвы Петр Бирюков.</text:p>
      <text:p text:style-name="Text_20_body">В смене – 125 специалистов, в 2012 году каждый день на дежурство выходили 10-15 операторов.</text:p>
      <text:p text:style-name="Text_20_body">Процесс приема и обработки поступающих сообщений полностью автоматизирован.</text:p>
      <text:p text:style-name="Text_20_body">На обработку вызова – менее 1,5 минуты: оператор выясняет суть обращения, проводит консультацию, если необходимо, направляет на место городские и экстренные службы.</text:p>
      <text:p text:style-name="Text_20_body">Обратиться за помощью можно не только позвонив на номер «112», но и отправив на него смс-сообщение, что удобно для людей с нарушениями слуха и речи.</text:p>
      <text:p text:style-name="Text_20_body">Столичная «Система-112» взаимодействует с более чем 230 экстренными и аварийными службами Москвы, аналогичными системами Московской и Калужской областей.</text:p>
      <text:p text:style-name="Text_20_body">К ней подключены все операторы связи, их абоненты могут звонить на номер «112» с мобильных телефонов напрямую, без прослушивания голосового автоответчика, и отправлять смс-сообщения.</text:p>
      <text:p text:style-name="Text_20_body">Операторы обрабатывают сигналы от системы «ЭРА-ГЛОНАСС», оборудование позволяет им разговаривать с людьми, находящимися в салоне автомобиля.</text:p>
      <text:p text:style-name="Text_20_body"><text:line-break/></text:p>
      <text:p text:style-name="Text_20_body">Адрес страницы: <text:a xlink:type="simple" xlink:href="http://yasenevo.mos.ru/mch/civil-defense/detail/12530522.html" office:name=""><text:span text:style-name="Definition">http://yasenevo.mos.ru/mch/civil-defense/detail/12530522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2T06:44:34Z</meta:creation-date>
    <dc:date>2024-08-22T06:44:34Z</dc:date>
  </office:meta>
</office:document-meta>
</file>