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адрес-самая-важная-часть-сообщения"/>Почему адрес самая важная часть сообщения<text:bookmark-end text:name="почему-адрес-самая-важная-часть-сообщения"/></text:h>
      <text:p text:style-name="First_20_paragraph">26.08.2024</text:p>
      <text:p text:style-name="Text_20_body">«Как это – назовите адрес? А у вас разве моя геолокация не высветилась?» – часто слышат операторы Службы 112 в ответ на вопрос об адресе происшествия. И, да – геолокация высветилась, но многие не знают, что она из себя представляет.</text:p>
      <text:p text:style-name="Text_20_body">Сразу развеем главный миф: геолокация – это не точка на карте. Это область, в которой находится абонент. Это может быть круг, треугольник или неправильный многоугольник, в который попадают сразу несколько улиц и десятки домов. Чтобы сузить эту область до единственной точки, оператор задаёт уточняющие вопросы. Именно точный адрес необходим службам, чтобы как можно быстрее прибыть на место происшествия.</text:p>
      <text:p text:style-name="Text_20_body">В экстренной ситуации определить своё местоположение бывает нелегко, особенно если находишься в незнакомом месте. Вот несколько советов, которые помогут не растеряться и быстро узнать ближайший адрес:</text:p>
      <text:p text:style-name="Text_20_body">спросите у прохожих</text:p>
      <text:p text:style-name="Text_20_body">найдите табличку с адресом и номером дома на ближайшем здании</text:p>
      <text:p text:style-name="Text_20_body">назовите оператору крупные узнаваемые объекты (метро, торговые центры, медицинские учреждения, административные здания, автобусные остановки и др.)</text:p>
      <text:p text:style-name="Text_20_body">если вы на автомобильной дороге, обратите внимание на указатели съездов, развязок или ближайший километровый столбик</text:p>
      <text:p text:style-name="Text_20_body">Чтобы определить свое местоположение с помощью смартфона:</text:p>
      <text:p text:style-name="Text_20_body">включите определение геолокации</text:p>
      <text:p text:style-name="Text_20_body">откройте приложение с электронной картой</text:p>
      <text:p text:style-name="Text_20_body">нажмите на стрелочку, которая появилась на карте</text:p>
      <text:p text:style-name="Text_20_body">нажмите на точку вашего местоположения.</text:p>
      <text:p text:style-name="Text_20_body">На экране смартфона отобразится адрес вашего местоположения и координаты. Сообщите оператору Службы 112 адрес или координаты, если адрес отсутствует.</text:p>
      <text:p text:style-name="Text_20_body">Если определить местоположение не получается ни одним из способов, подробно опишите оператору Службы 112 окружающую обстановку, а также откуда, как долго и в каком направлении вы двигались. В этой ситуации оператору поможет та самая геолокация, которая подскажет, в какой области нужно искать.</text:p>
      <text:p text:style-name="Text_20_body">Берегите себя, а в экстренной ситуации звоните по номеру телефона 112.</text:p>
      <text:p text:style-name="Text_20_body"><text:line-break/></text:p>
      <text:p text:style-name="Text_20_body">Адрес страницы: <text:a xlink:type="simple" xlink:href="http://yasenevo.mos.ru/mch/civil-defense/detail/12535150.html" office:name=""><text:span text:style-name="Definition">http://yasenevo.mos.ru/mch/civil-defense/detail/12535150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6T09:34:36Z</meta:creation-date>
    <dc:date>2024-08-26T09:34:36Z</dc:date>
  </office:meta>
</office:document-meta>
</file>