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курсия-помогает-лучше-понять-работу-пожарных"/>Экскурсия помогает лучше понять работу пожарных<text:bookmark-end text:name="экскурсия-помогает-лучше-понять-работу-пожарных"/></text:h>
      <text:p text:style-name="First_20_paragraph">26.08.2024</text:p>
      <text:p text:style-name="Text_20_body">Огнеборцы на своем специальном автомобиле заехали на территорию управы района Южное Бутово, а затем поочередно открыли каждый отсек, демонстрируя множество различных технических средств и приспособлений.</text:p>
      <text:p text:style-name="Text_20_body">Вскоре автомобиль окружили заинтересованные жители, среди которых были общественные советники управы района, председатели советов домов, представители молодежной палаты и ребята из местного городского летнего лагеря. Обычные прохожие, внимание которых привлекло происходящее, тоже с любопытством подошли к автомобилю.</text:p>
      <text:p text:style-name="Text_20_body">Спасатели рассказали собравшимся о своей работе и специфике автомобиля, а затем перешли к самому увлекательному – к пожарно-техническому вооружению и аварийно-спасательному оборудованию. Профессионалы также ответили на вопросы: при каких условиях и какими способами применяется оснащение, включая каски, защитную одежду и дыхательные аппараты. Каждый слушатель мог не только потрогать, но и померить средства защиты.</text:p>
      <text:p text:style-name="Text_20_body">«Несмотря на большой интерес со стороны взрослых, больше всего нам понравилась любознательность детей: они задавали разумные вопросы и с нашей помощью вспоминали самые основные правила пожарной безопасности», - прокомментировал мероприятие командир отделения пожарно-спасательного отряда №215 ГКУ «ПСЦ» Глеб Зеленов.</text:p>
      <text:p text:style-name="Text_20_body"><text:line-break/></text:p>
      <text:p text:style-name="Text_20_body">Адрес страницы: <text:a xlink:type="simple" xlink:href="http://yasenevo.mos.ru/mch/fire-safety/detail/12536207.html" office:name=""><text:span text:style-name="Definition">http://yasenevo.mos.ru/mch/fire-safety/detail/12536207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2T07:51:43Z</meta:creation-date>
    <dc:date>2024-09-22T07:51:43Z</dc:date>
  </office:meta>
</office:document-meta>
</file>