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ерриториальный-отдел-управления-федеральной-службы-по-надзору-в-сфере-защиты-прав-потребителей-и-благополучия-человека-по-городу-москве-информирует"/>Территориальный отдел Управления Федеральной службы по надзору в сфере защиты прав потребителей и благополучия человека по городу Москве информирует<text:bookmark-end text:name="территориальный-отдел-управления-федеральной-службы-по-надзору-в-сфере-защиты-прав-потребителей-и-благополучия-человека-по-городу-москве-информирует"/></text:h>
      <text:p text:style-name="First_20_paragraph">22.11.2022</text:p>
      <text:p text:style-name="Text_20_body"><text:line-break/></text:p>
      <text:p text:style-name="Text_20_body">Адрес страницы: <text:a xlink:type="simple" xlink:href="http://yasenevo.mos.ru/potrebitelskiy-rynok/detail/11243464.html" office:name=""><text:span text:style-name="Definition">http://yasenevo.mos.ru/potrebitelskiy-rynok/detail/11243464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8:35:13Z</meta:creation-date>
    <dc:date>2023-05-18T08:35:13Z</dc:date>
  </office:meta>
</office:document-meta>
</file>