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ледний-звонок-гбоу-сош-794-шо-3-соловьиный-проезд-162"/>Последний звонок ГБОУ СОШ 794 (ШО №3) Соловьиный проезд 16/2<text:bookmark-end text:name="последний-звонок-гбоу-сош-794-шо-3-соловьиный-проезд-162"/></text:h>
      <text:p text:style-name="First_20_paragraph">01.01.1970</text:p>
      <text:p text:style-name="Text_20_body"><text:line-break/></text:p>
      <text:p text:style-name="Text_20_body">Адрес страницы: <text:a xlink:type="simple" xlink:href="http://yasenevo.mos.ru/presscenter/mediagallery/48683/1103778/" office:name=""><text:span text:style-name="Definition">http://yasenevo.mos.ru/presscenter/mediagallery/48683/1103778/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7:06:00Z</meta:creation-date>
    <dc:date>2023-05-17T17:06:00Z</dc:date>
  </office:meta>
</office:document-meta>
</file>