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ект-мобильный-инспектор-запущен-еще-в-восьми-округах-москвы"/>Проект «Мобильный инспектор» запущен еще в восьми округах Москвы<text:bookmark-end text:name="проект-мобильный-инспектор-запущен-еще-в-восьми-округах-москвы"/></text:h>
      <text:p text:style-name="First_20_paragraph">02.06.2021</text:p>
      <text:p text:style-name="Text_20_body">Проект «Мобильный инспектор» был запущен в пилотном режиме в мае 2020 года на территории Центрального административного округа. За год он доказал свою эффективность и теперь распространен еще на восемь административных округов столицы. Об этом сообщил заместитель Мэра Москвы по вопросам экономической политики и имущественно-земельных отношений Владимир Ефимов.</text:p>
      <text:p text:style-name="Text_20_body">В рамках проекта специалисты Госинспекции по недвижимости используют электрические самокаты, что позволяет им оперативно проверять большее количество территорий столицы.</text:p>
      <text:p text:style-name="Text_20_body">«В рамках проекта «Мобильный инспектор», который был в пилотном режиме запущен в прошлом году, специалистам Госинспекции по недвижимости удалось в 10 раз расширить охват инспектируемых территорий и в 30 раз увеличить количество обследованных объектов в Центральном административном округе. После успешной апробации проекта принято решение масштабировать его еще на восемь административных округов столицы. Если проект хорошо себя зарекомендует, то мы распространим его на все оставшиеся округа, включая ТиНАО», – отметил заместитель Мэра.</text:p>
      <text:p text:style-name="Text_20_body">Теперь самокаты в качестве средства передвижения используются инспекторами также для мониторинга территорий Южного, Западного, Северного, Восточного, Юго-Западного, Юго-Восточного, Северо-Восточного и Зеленоградского административного округов Москвы.</text:p>
      <text:p text:style-name="Text_20_body">«Предложенные сотрудникам Госинспекции по недвижимости электросамокаты развивают скорость до 25 км/час и на одном заряде могут покрывать расстояние в 35-55 км. Это позволяет инспекторам в течение одного рабочего дня сэкономить порядка 3 часов времени. В качестве примера объектов, выявленных в ходе объезда территории на самокате, можно привести самовольную пристройку к двухэтажному зданию по адресу: Нахимовский пр-т, вл. 57. Площадь самостроя составила 31,8 квадратного метра. Как установили специалисты, разрешение на строительство объекта и его ввод в эксплуатацию не оформлялось, пристройка на кадастровый учет не поставлена, право собственности не зарегистрировано. В настоящее время ведется разработка документации для демонтажа незаконной постройки», – рассказал начальник Госинспекции по недвижимости Владислав Овчинский.</text:p>
      <text:p text:style-name="Text_20_body">Госинспекция по недвижимости является единственным среди надзорных органов Правительства Москвы, который использует в своей работе электрические самокаты. При этом в России уже есть успешный опыт применения данного вида транспорта различными структурами: например, ряд сотрудников МЧС РФ также патрулирует столичные парки на электрических самокатах. В отдельных российских городах схожий вид двухколесного транспорта – электроскутеры – применяется в работе патрульно-постовой службы полиции.</text:p>
      <text:p text:style-name="Text_20_body">В ходе обследования территории города специалисты Госинспекции по недвижимости контролируют законность использования объектов нежилого фонда и земель на территории Москвы, предотвращают и пресекают правонарушения земельного законодательства и защищают интересы города в сфере имущественно-земельных отношений.</text:p>
      <text:p text:style-name="Text_20_body">Фото: mos.ru</text:p>
      <text:p text:style-name="Text_20_body"><text:line-break/></text:p>
      <text:p text:style-name="Text_20_body">Адрес страницы: <text:a xlink:type="simple" xlink:href="http://yasenevo.mos.ru/presscenter/news/detail/10001078.html" office:name=""><text:span text:style-name="Definition">http://yasenevo.mos.ru/presscenter/news/detail/10001078.html</text:span></text:a></text:p>
      <text:p text:style-name="Text_20_body"><text:a xlink:type="simple" xlink:href="http://yasenevo.mos.ru" office:name=""><text:span text:style-name="Definition">Управа района Ясене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18T07:01:49Z</meta:creation-date>
    <dc:date>2023-05-18T07:01:49Z</dc:date>
  </office:meta>
</office:document-meta>
</file>