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ясеневе-по-программе-капремонта-отремонтировали-10-домов"/>В Ясеневе по программе капремонта отремонтировали 10 домов<text:bookmark-end text:name="в-ясеневе-по-программе-капремонта-отремонтировали-10-домов"/></text:h>
      <text:p text:style-name="First_20_paragraph">03.06.2021</text:p>
      <text:p text:style-name="Text_20_body"><text:span text:style-name="T1">По программе капитального ремонта общего имущества в многоквартирных домах на территории города Москвы на 2015-2044 годы в районе Ясенево прошли ремонтные работы в 10 домах.</text:span></text:p>
      <text:p text:style-name="Text_20_body">Капитальный ремонт прошел по следующим адресам: ул. Вильнюсская д.7, корп.2, ул. Голубинская д.15/10 , ул. Голубинская д.25, корп.2 , ул. Инессы Арманд д.4 корп.1 (п 11-14), Литовский б-р д.10, корп.1, Литовский б-р 18 (п 3-6), Литовский б-р 26 (п 5-6), Новоясеневский пр-т д.14 корп.2, Новоясеневский пр-т д.22 корп.1, Новоясеневский пр-т д.22 корп.3.</text:p>
      <text:p text:style-name="Text_20_body">В рамках ремонта прошли следующие работы: замена окон и дверей в подъездах, покраска фасада, замена крыш подъездов, домофонов, ремонт крыш домов, замена облицовки каждого балкона с внутренней и наружной сторон домов.</text:p>
      <text:p text:style-name="Text_20_body">Фото: mos.ru</text:p>
      <text:p text:style-name="Text_20_body"><text:line-break/></text:p>
      <text:p text:style-name="Text_20_body">Адрес страницы: <text:a xlink:type="simple" xlink:href="http://yasenevo.mos.ru/presscenter/news/detail/10003343.html" office:name=""><text:span text:style-name="Definition">http://yasenevo.mos.ru/presscenter/news/detail/10003343.html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7:02:30Z</meta:creation-date>
    <dc:date>2023-05-18T07:02:30Z</dc:date>
  </office:meta>
</office:document-meta>
</file>