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ясеневе-завершились-футбольные-соревнования"/>В Ясеневе завершились футбольные соревнования<text:bookmark-end text:name="в-ясеневе-завершились-футбольные-соревнования"/></text:h>
      <text:p text:style-name="First_20_paragraph">09.06.2021</text:p>
      <text:p text:style-name="Text_20_body"><text:span text:style-name="T1">В выходные в районе Ясенево прошел первый этап кубка Ясенево по футболу в формате 6+1.</text:span></text:p>
      <text:p text:style-name="Text_20_body">Приняли участие следующие команды: «Импульс», «РнР», «Шезлонг», «Атлант», «Янг Голден Бойз» и «Ориентал Крю».</text:p>
      <text:p text:style-name="Text_20_body">В торжественном открытии участвовали Михаил Сахаров, методист ЦДС «Атлант», Арут Айрапетян, главный судья матчей, и Роман Романенко, герой России</text:p>
      <text:p text:style-name="Text_20_body">По результатам плей-оффа первое место заняла команда «Шезлонг», второе «Атлант», третье «Янг Голден Бойз».</text:p>
      <text:p text:style-name="Text_20_body">Посмотреть трех-часовое видео матчей можно в группе Вконтакте: <text:a xlink:type="simple" xlink:href="https://vk.com/public2760867?w=wall-2760867_15374" office:name=""><text:span text:style-name="Definition">https://vk.com/public2760867?w=wall-2760867_15374</text:span></text:a>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10018699.html" office:name=""><text:span text:style-name="Definition">http://yasenevo.mos.ru/presscenter/news/detail/1001869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7:15Z</meta:creation-date>
    <dc:date>2023-05-18T07:07:15Z</dc:date>
  </office:meta>
</office:document-meta>
</file>