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етском-саду-ясенева-провели-пушкинский-бал"/>В детском саду Ясенева провели Пушкинский бал<text:bookmark-end text:name="в-детском-саду-ясенева-провели-пушкинский-бал"/></text:h>
      <text:p text:style-name="First_20_paragraph">10.06.2021</text:p>
      <text:p text:style-name="Text_20_body"><text:span text:style-name="T1">В дошкольном корпусе школы №1103 имени Героя Российской Федерации А.В. Соломатина прошел Пушкинский бал. Во время мероприятия соблюдались все эпидемиологические нормы.</text:span></text:p>
      <text:p text:style-name="Text_20_body">8 июня в детском саду прошел «Пушкинский бал», посвященный дню рождения А.С. Пушкина.</text:p>
      <text:p text:style-name="Text_20_body">Ребята рассказали отрывки из произведений поэта, рассматривали иллюстрации к сказкам. К детям в гости пришел "кот учёный", вместе с ним они отгадывали загадки, играли в фанты и собирали паззлы.</text:p>
      <text:p text:style-name="Text_20_body">Также ребята вместе с родителями вспоминали любимые сказки и все принесли рисунки на тему «Путешествие по сказкам А.С. Пушкина»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10021986.html" office:name=""><text:span text:style-name="Definition">http://yasenevo.mos.ru/presscenter/news/detail/10021986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15:07Z</meta:creation-date>
    <dc:date>2023-05-18T09:15:07Z</dc:date>
  </office:meta>
</office:document-meta>
</file>