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природа-предлагает-жителям-района-ясенево-проверить-свои-знания"/>Мосприрода предлагает жителям района Ясенево проверить свои знания<text:bookmark-end text:name="мосприрода-предлагает-жителям-района-ясенево-проверить-свои-знания"/></text:h>
      <text:p text:style-name="First_20_paragraph">23.06.2021</text:p>
      <text:p text:style-name="Text_20_body"><text:span text:style-name="T1">Мосприрода предлагает жителям Ясенева узнать, насколько хорошо они знают водоплавающих птиц Москвы. Нужно угадать шесть птиц, пользуясь подсказками.</text:span></text:p>
      <text:p text:style-name="Text_20_body">Первая птица занесена в Красную книгу Москвы и известна своими ухаживаниями. Вторая птица редко встречается в Москве, это коренастая утка, заметно меньше кряквы. Третья считается самой маленькой уткой Москвы, занесена в Красную книгу под 1-й категорией. Четвертая – довольно редкая для Москвы, крупная утка, размером с крякву, отличается длинными шеей и узким клювом, а также вытянутым заострённым хвостом. Пятая птица занесена в первую категорию Красной книги, ее можно узнать по белому клюву и белой кожистой бляхе на лбу. Последнюю птицу называют пугливой водяной курочкой.</text:p>
      <text:p text:style-name="Text_20_body">Узнать ответы можно по ссылке: <text:a xlink:type="simple" xlink:href="https://vk.com/mospriroda?w=wall-70051731_14739" office:name=""><text:span text:style-name="Definition">https://vk.com/mospriroda?w=wall-70051731_14739</text:span></text:a>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10052877.html" office:name=""><text:span text:style-name="Definition">http://yasenevo.mos.ru/presscenter/news/detail/10052877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10:43Z</meta:creation-date>
    <dc:date>2023-05-18T09:10:43Z</dc:date>
  </office:meta>
</office:document-meta>
</file>