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блиотеки-юзао-посоветовали-жителям-ясенева-молодежные-книги"/>Библиотеки ЮЗАО посоветовали жителям Ясенева молодежные книги<text:bookmark-end text:name="библиотеки-юзао-посоветовали-жителям-ясенева-молодежные-книги"/></text:h>
      <text:p text:style-name="First_20_paragraph">28.06.2021</text:p>
      <text:p text:style-name="Text_20_body"><text:span text:style-name="T1">27 июня отмечается Всероссийский День молодежи. В честь этого библиотеки Юго-Запада посоветовали жителям Ясенева лучшие молодёжные книги.</text:span></text:p>
      <text:p text:style-name="Text_20_body">Данные произведения заставляют задуматься, искать ответы, принимать правильные решения и находить собственные моральные ориентиры в самых сложных ситуациях.</text:p>
      <text:p text:style-name="Text_20_body">Советуют следующие книги: Джон Грин "Виноваты звёзды", Мариам Петросян, "Дом, в котором...", Дженни Даунхэм "Пока я жива", Джером Д. Сэлинджер "Над пропостью во ржи", Хэлен Расселл"Хюгге, или Уютное счастье по-датски", Маркус Зусак "Книжный вор"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yasenevo.mos.ru/presscenter/news/detail/10061786.html" office:name=""><text:span text:style-name="Definition">http://yasenevo.mos.ru/presscenter/news/detail/10061786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9:10:30Z</meta:creation-date>
    <dc:date>2023-05-18T09:10:30Z</dc:date>
  </office:meta>
</office:document-meta>
</file>