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перты-мосприроды-рассказали-жителям-ясенева-об-акции-добробувь"/>Эксперты Мосприроды рассказали жителям Ясенева об акции "Добробувь"<text:bookmark-end text:name="эксперты-мосприроды-рассказали-жителям-ясенева-об-акции-добробувь"/></text:h>
      <text:p text:style-name="First_20_paragraph">29.06.2021</text:p>
      <text:p text:style-name="Text_20_body"><text:span text:style-name="T1">Москвичами было собрано более двух центнеров обуви на переработку в рамках экопроекта «Добробувь».</text:span></text:p>
      <text:p text:style-name="Text_20_body">Проект стартовал 20 апреля 2021 года. В его рамках в Москве установили 35 контейнеров для сбора обуви, в том числе в центрах Мосприроды. Жители Ясенева могли сдать обувь в экоцентре «Битцевский лес».</text:p>
      <text:p text:style-name="Text_20_body">Менее чем за месяц собрали более 2 центнеров старой обуви, которую уже отправили на Дмитровский завод РТИ, где она будет переработана в резиновую крошку для благоустройства детской площадки в Москве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yasenevo.mos.ru/presscenter/news/detail/10067998.html" office:name=""><text:span text:style-name="Definition">http://yasenevo.mos.ru/presscenter/news/detail/10067998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9:10:21Z</meta:creation-date>
    <dc:date>2023-05-18T09:10:21Z</dc:date>
  </office:meta>
</office:document-meta>
</file>