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ям-района-ясенево-предлагают-угадать-птиц"/>Жителям района Ясенево предлагают угадать птиц<text:bookmark-end text:name="жителям-района-ясенево-предлагают-угадать-птиц"/></text:h>
      <text:p text:style-name="First_20_paragraph">30.06.2021</text:p>
      <text:p text:style-name="Text_20_body"><text:span text:style-name="T1">Жителям района Ясенево предлагают проверить свои знания про птиц, проживающих на природных территориях Москвы.</text:span></text:p>
      <text:p text:style-name="Text_20_body">Всего необходимо угадать семь птиц, пользуясь подсказками. Первая птица - ловкая, быстро передвигается даже по тонким веточкам. Также в отличие от многих видов птиц, ярко окрашены и самки, этот вид ещё называют модным.</text:p>
      <text:p text:style-name="Text_20_body">Вторая птица – хищник, занесённый в Красную книгу Москвы под 0-й категорией, размером немного меньше вороны.</text:p>
      <text:p text:style-name="Text_20_body">Третья птица известна неровным пульсирующим полётом. Окраска самцов и самок одинаковая.</text:p>
      <text:p text:style-name="Text_20_body">Четвертая птица - шумная, сообщает о своем присутствии громкими криками. Эти птицы моногамны, сохраняют пары в течение всей жизни.</text:p>
      <text:p text:style-name="Text_20_body">Пятая птица - столичная синица, занесенная в Красную книгу под 2 категорией редкости, с ледяной окраской и плотным телосложением.</text:p>
      <text:p text:style-name="Text_20_body">Шестая птица - получила свое название из-за ярко-жёлтой полоски на голове, по форме напоминает шарик, с мягким пушистым оперением, маленьким хвостиком, почти без шеи. Из-за маленького размера и быстрому обмену веществ вынуждена постоянно находиться в поиске корма.</text:p>
      <text:p text:style-name="Text_20_body">Седьмая птица - размером с воробья, поёт песню, отсылающую к её названию. Самки окрашены в серо-бурые оттенки с темными пятнами, у самцов голова, грудь, надхвостье его красно-малиновые, переходят в светло-розовые спину и брюшко, а крылья и хвост мягкого коричневого цвета с красноватым налетом. Иногда эту птицу называют красным воробьём.</text:p>
      <text:p text:style-name="Text_20_body">Проверить ответы можно по ссылке: <text:a xlink:type="simple" xlink:href="https://vk.com/mospriroda?w=wall-70051731_14778" office:name=""><text:span text:style-name="Definition">https://vk.com/mospriroda?w=wall-70051731_14778</text:span></text:a>. </text:p>
      <text:p text:style-name="Text_20_body">Фото: pixabay.com</text:p>
      <text:p text:style-name="Text_20_body"><text:line-break/></text:p>
      <text:p text:style-name="Text_20_body">Адрес страницы: <text:a xlink:type="simple" xlink:href="http://yasenevo.mos.ru/presscenter/news/detail/10070134.html" office:name=""><text:span text:style-name="Definition">http://yasenevo.mos.ru/presscenter/news/detail/10070134.html</text:span></text:a></text:p>
      <text:p text:style-name="Text_20_body"><text:a xlink:type="simple" xlink:href="http://yasenevo.mos.ru" office:name=""><text:span text:style-name="Definition">Управа района Ясе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07:02:44Z</meta:creation-date>
    <dc:date>2023-05-18T07:02:44Z</dc:date>
  </office:meta>
</office:document-meta>
</file>