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ногоборье-футбол-и-комиксы-онлайн-проекты-московского-центра-патриот.спорт-в-минувшем-учебном-году"/>Многоборье, футбол и комиксы: онлайн-проекты Московского центра «Патриот.Спорт» в минувшем учебном году<text:bookmark-end text:name="многоборье-футбол-и-комиксы-онлайн-проекты-московского-центра-патриот.спорт-в-минувшем-учебном-году"/></text:h>
      <text:p text:style-name="First_20_paragraph">08.07.2021</text:p>
      <text:p text:style-name="Text_20_body">В этом учебном году из-за пандемии школьникам и студентам колледже в Москве предложили новые форматы спортивного досуга: онлайн-челленджи, конкурсы спортивных видео, состязания и тренировки в прямом эфире. Всего в онлайн-проектах Московского центра «Патриот.Спорт» приняли участие более 120 тысяч ребят.</text:p>
      <text:p text:style-name="Text_20_body">Как рассказал директор центра «Патриот.Спорт» Марат Кучушев, спортивные мероприятия в Сети стараются делать разнообразными, яркими и запоминающимися.</text:p>
      <text:p text:style-name="Text_20_body">«Дети и подростки легко могут найти подходящее занятие с учетом своих физических возможностей, возраста и увлечений», — отметил Марат Кучушев.</text:p>
      <text:p text:style-name="Text_20_body">Самым крупным стал цикл мероприятий «Президентские состязания». В городском этапе состязаний приняли участие более 70 тысяч школьников, а в региональном — более семи тысяч человек. В двух этапах фестиваля «Футбол в школе» поучаствовали более 10 тысяч ребят из 23 образовательных организаций. И около трех тысяч школьников подключились к онлайн-конкурсу «Звезда школьного спорта».</text:p>
      <text:p text:style-name="Text_20_body">Ребят ждали традиционные шахматные турниры, соревнования в рамках спартакиад «Инваспорта» и «Надежда», творческие проекты «Спортивный талисман» и «Спорткомикс» и конкурсы рисунков «ЦСКА — моя команда» и «Красно-синий художник».</text:p>
      <text:p text:style-name="Text_20_body">Следующий учебный год должен быть для юных москвичей не менее насыщенным. Информация обо всех мероприятиях будет появляться на сайте <text:a xlink:type="simple" xlink:href="https://patriotsport.moscow/" office:name=""><text:span text:style-name="Definition">центра «Патриот.Спорт»</text:span></text:a> и его страницах в соцсетях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89256.html" office:name=""><text:span text:style-name="Definition">http://yasenevo.mos.ru/presscenter/news/detail/10089256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7:12Z</meta:creation-date>
    <dc:date>2023-05-18T07:07:12Z</dc:date>
  </office:meta>
</office:document-meta>
</file>