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спирант-мфюа-спартак-барановский-приглашает-на-бесплатный-онлайн-марафон-по-медиа-компетенциям"/>Аспирант МФЮА Спартак Барановский приглашает на бесплатный онлайн-марафон по медиа-компетенциям<text:bookmark-end text:name="аспирант-мфюа-спартак-барановский-приглашает-на-бесплатный-онлайн-марафон-по-медиа-компетенциям"/></text:h>
      <text:p text:style-name="First_20_paragraph">02.11.2021</text:p>
      <text:p text:style-name="Text_20_body">С 19 октября по 12 ноября идет регистрация на марафон «Медиакадры для новой информационной политики», призванный повысить медиграмотность специалистов, ответственных за цифровые медиа-коммуникации, продвижение в социальных сетях и сети Интернет, а также сотрудников многих других профессий, желающих повысить свою экспертность в медиасфере.</text:p>
      <text:p text:style-name="Text_20_body">Проект реализует <text:a xlink:type="simple" xlink:href="https://stranaonline.ru/terms/about-us" office:name=""><text:span text:style-name="Definition">«Гражданский медиацентр – Страна онлайн»</text:span></text:a>, автором и руководителем которого является <text:span text:style-name="T1">Спартак Барановский</text:span>, аспирант Московского финансово-юридического университета МФЮА по направлению «Экономика». Медиацентр функционирует при поддержке Федерального агентства по делам молодежи, МОО «Объединение наставников» и платформы «Страна онлайн». С этим проектом аспирант МФЮА в 2020 году победил в номинации «Молодежные медиа» и выиграл грант на реализацию в конкурсе молодежных инициатив Росмолодежи.</text:p>
      <text:p text:style-name="Text_20_body">«<text:span text:style-name="T2">Миссия Гражданского медиацентра «Страна онлайн» заключается в создании для медиасферы, политики, бизнеса и креативных индустрий 1000 онлайн-лидеров общественного мнения, готовых к созданию позитивного и конструктивного контента, освещающих волнующие общество темы</text:span>», – делится аспирант идеей своего проекта.</text:p>
      <text:p text:style-name="Text_20_body">В онлайн-марафоне «Медиакадры для новой информационной политики», который стартует 12 ноября и продлится 30 дней, рассматриваются следующие темы:</text:p>
      <text:p text:style-name="Text_20_body">- Введение: ознакомление с общими рекомендациями;</text:p>
      <text:p text:style-name="Text_20_body">- Самоанализ и онлайн-аналитика, изучение метрик и показателей;</text:p>
      <text:p text:style-name="Text_20_body">- Самодиагностика типовых ошибок;</text:p>
      <text:p text:style-name="Text_20_body">- Создание и повышение качества контента: текст, графика, медиа;</text:p>
      <text:p text:style-name="Text_20_body">- Разработка и продвижение акций, мероприятий, инфоповодов;</text:p>
      <text:p text:style-name="Text_20_body">- Взаимодействие с лидерами мнения и партнерами, информационная кооперация;</text:p>
      <text:p text:style-name="Text_20_body">- (+ БОНУС) Политкомпетенции (общегражданские знания), необходимые лидерам общественного мнения, молодежного самоуправления и всем людям с активной гражданской позицией.</text:p>
      <text:p text:style-name="Text_20_body">Для участия необходимо иметь социальную сеть Telegram. Регистрация по <text:a xlink:type="simple" xlink:href="https://mnlp.cc/mini?domain=stranaonline&amp;id=16" office:name=""><text:span text:style-name="Definition">ссылке</text:span></text:a>. Участие бесплатное, количество мест ограничено.</text:p>
      <text:p text:style-name="Text_20_body"><text:line-break/></text:p>
      <text:p text:style-name="Text_20_body">Адрес страницы: <text:a xlink:type="simple" xlink:href="http://yasenevo.mos.ru/presscenter/news/detail/10369348.html" office:name=""><text:span text:style-name="Definition">http://yasenevo.mos.ru/presscenter/news/detail/10369348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7:26Z</meta:creation-date>
    <dc:date>2023-05-18T07:07:26Z</dc:date>
  </office:meta>
</office:document-meta>
</file>