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ультурный-центр-вдохновение-ясенева-предлагает-подборку-уютных-книг"/>Культурный центр «Вдохновение» Ясенева предлагает подборку «уютных» книг<text:bookmark-end text:name="культурный-центр-вдохновение-ясенева-предлагает-подборку-уютных-книг"/></text:h>
      <text:p text:style-name="First_20_paragraph">19.08.2021</text:p>
      <text:p text:style-name="Text_20_body"><text:line-break/></text:p>
      <text:p text:style-name="Text_20_body">Культурный центр «Вдохновение» Ясенева предлагает к прочтению подборку «уютных» книг, сообщается на странице в соцсети «<text:a xlink:type="simple" xlink:href="https://vk.com/vdohnoveniecc?w=wall-40442598_10186" office:name=""><text:span text:style-name="Definition">ВКонтакте</text:span></text:a>».</text:p>
      <text:p text:style-name="Text_20_body">«На наш взгляд, последние недели лета – самые душевные. Чтобы провести это драгоценное время с пользой и удовольствием, предлагаем обратить внимание на нашу подборку, сегодня собрали для вас очень «уютные» книги», - говорится в сообщении культурного центра.</text:p>
      <text:p text:style-name="Text_20_body">«Летний ресторанчик на берегу» автора Дженни Колган рассказывает историю Флоры Маккензи, которой пришлось отправиться в родной город, чтобы уладить проблемы одного клиента. Неожиданно она становится владелицей небольшого ресторана, и ее жизнь начинает меняться.<text:line-break/></text:p>
      <text:p text:style-name="Text_20_body">Произведение «Жена башмачника» Адриана Трижиани – это удивительная история любви Энци и Чиро, которые еще детьми встретились в маленьком итальянском городке. Им пришлось пережить расставания, болезни и другие испытания, но они смогли пронести свои чувства через всю жизнь.</text:p>
      <text:p text:style-name="Text_20_body">Книга «Тени нашего прошлого» Сары Блейк, которая недавно вышла в России, рассказывает о нескольких поколениях семьи Милтон. История охватывает временной отрезок с 1935 года по сегодняшний день. Эта книга может понравиться любителям лиричных произведений с минорной тональностью и неспешной атмосферой.⠀</text:p>
      <text:p text:style-name="Text_20_body"><text:line-break/></text:p>
      <text:p text:style-name="Text_20_body">Адрес страницы: <text:a xlink:type="simple" xlink:href="http://yasenevo.mos.ru/presscenter/news/detail/1044203.html" office:name=""><text:span text:style-name="Definition">http://yasenevo.mos.ru/presscenter/news/detail/1044203.html</text:span></text:a></text:p>
      <text:p text:style-name="Text_20_body"><text:a xlink:type="simple" xlink:href="http://yasenevo.mos.ru" office:name=""><text:span text:style-name="Definition">Управа района Ясен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8T07:06:08Z</meta:creation-date>
    <dc:date>2023-05-18T07:06:08Z</dc:date>
  </office:meta>
</office:document-meta>
</file>