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отвечает-по-вопросу-имеют-ли-право-строительные-организации-осуществлять-вырубку-и-пересадку-деревьев"/>Прокурор отвечает по вопросу имеют ли право строительные организации осуществлять вырубку и пересадку деревьев<text:bookmark-end text:name="прокурор-отвечает-по-вопросу-имеют-ли-право-строительные-организации-осуществлять-вырубку-и-пересадку-деревьев"/></text:h>
      <text:p text:style-name="First_20_paragraph">02.07.2014</text:p>
      <text:p text:style-name="Text_20_body"><text:span text:style-name="T1">Вопрос:</text:span> Имеют ли право строительные организации, при производстве работ осуществлять вырубку и пересадку деревьев? </text:p>
      <text:p text:style-name="Text_20_body"> </text:p>
      <text:p text:style-name="Text_20_body"><text:span text:style-name="T1">Ответ:</text:span> В соответствии с Постановлением Правительства Москвы от 07.12.2004 № 857-ПП «Об утверждении Правил подготовки и производства земляных работ, обустройства и содержания строительных площадок в городе Москвы» для производства работ в зоне зеленых насаждений Департаментом природопользования и охраны окружающей среды города Москвы оформляются порубочный билет и разрешение на пересадку деревьев и кустарников. Необходимо учитывать, что за невыполнение условий порубочного билета ст. 4.22 Закона г. Москвы от 21.11.2007 № 45 «Кодекс города Москвы об административных правонарушениях».</text:p>
      <text:p text:style-name="Text_20_body"><text:line-break/></text:p>
      <text:p text:style-name="Text_20_body">Адрес страницы: <text:a xlink:type="simple" xlink:href="http://yasenevo.mos.ru/presscenter/news/detail/1106262.html" office:name=""><text:span text:style-name="Definition">http://yasenevo.mos.ru/presscenter/news/detail/1106262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8:47:58Z</meta:creation-date>
    <dc:date>2023-05-18T08:47:58Z</dc:date>
  </office:meta>
</office:document-meta>
</file>