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2022-года-прошло-тренировочное-пожарно-тактическое-учение-по-тушению-пожара-и-проведению-аварийно-спасательных-работ"/>25 октября 2022 года прошло тренировочное пожарно-тактическое учение по тушению пожара и проведению аварийно-спасательных работ<text:bookmark-end text:name="октября-2022-года-прошло-тренировочное-пожарно-тактическое-учение-по-тушению-пожара-и-проведению-аварийно-спасательных-работ"/></text:h>
      <text:p text:style-name="First_20_paragraph">03.11.2022</text:p>
      <text:p text:style-name="Text_20_body"><text:line-break/></text:p>
      <text:h text:style-name="Heading_20_3" text:outline-level="3"><text:bookmark-start text:name="section"/><text:bookmark-end text:name="section"/></text:h>
      <text:h text:style-name="Heading_20_3" text:outline-level="3"><text:bookmark-start text:name="октября-2022-года-прошло-тренировочное-пожарно-тактическое-учение-по-тушению-пожара-и-проведению-аварийно-спасательных-работ-на-здание-общежития-московского-университета-мвд-рф-имени-в.я.-кикотя.основными-целями-проведения-занятия-стали"/>25 октября 2022 года прошло тренировочное пожарно-тактическое учение по тушению пожара и проведению аварийно-спасательных работ на здание общежития Московского университета МВД РФ имени В.Я. Кикотя».Основными целями проведения занятия стали:<text:bookmark-end text:name="октября-2022-года-прошло-тренировочное-пожарно-тактическое-учение-по-тушению-пожара-и-проведению-аварийно-спасательных-работ-на-здание-общежития-московского-университета-мвд-рф-имени-в.я.-кикотя.основными-целями-проведения-занятия-стали"/></text:h>
      <text:p text:style-name="First_20_paragraph">- отработка действий администрации и обслуживающего персонала объекта по своевременному обнаружению и сообщению о пожаре в пожарную охрану по телефонам 112, 101, применению первичных средств тушения пожара, оповещения и эвакуации людей и встрече пожарно – спасательных подразделений;</text:p>
      <text:p text:style-name="Text_20_body">- отработка приемов и способов организации работы по управлению подразделениями при тушении пожара в высотном здании, а также взаимодействие штаба пожаротушения с представителями объекта;</text:p>
      <text:p text:style-name="Text_20_body">- тренировка личного состава подразделений в подаче огнетушащих средств на высоты;</text:p>
      <text:p text:style-name="Text_20_body">- отработка способов спасения людей.</text:p>
      <text:p text:style-name="Text_20_body">Общежитие Московского университета МВД России имени В.Я. Кикотя рассчитан на проживание 800 курсантов и 10 человек персонала.</text:p>
      <text:p text:style-name="Text_20_body">Согласно тактического замысла условный пожар произошёл из-за короткого замыкания приборов освещения в техническом помещении 9 этажа. В условиях условного пожара происходит распространение огня в горизонтальном и вертикальном направлении по мебели и горючей отделке стен. Создалось плотное задымление и высокая температура, сложилась угроза распространения огня на соседние помещения. Обстановка осложнена большим количеством людей, находящихся в зоне действия опасных факторов пожара. Условно заблокированными остались 5 человек. Эвакуация людей из здания завершена, эвакуировано 700 человек. Из окон 9 этажа наблюдается густой черный дым, о помощи просят 2 человека. С помощью подъемного механизма люди спасены из окна 9 этажа, переданы для осмотра прибывшей бригаде скорой помощи. После проведения разведки звеньями ГДЗС спасены 5 человек. Условный пожар потушен.</text:p>
      <text:p text:style-name="Text_20_body">Руководителем тренировочного пожарно-тактического учения заместителем пожарно-спасательного отряда подполковником внутренней службы Б. Ю. Бушкиевым проведен разбор действий личного состава.</text:p>
      <text:p text:style-name="Text_20_body"><text:line-break/></text:p>
      <text:p text:style-name="Text_20_body"><text:a xlink:type="simple" xlink:href="https://teplystan.mos.ru/security-/information-emercom/news/detail/11182341.html" office:name=""><text:span text:style-name="Definition"/></text:a></text:p>
      <text:p text:style-name="Text_20_body"><text:line-break/></text:p>
      <text:p text:style-name="Text_20_body">Адрес страницы: <text:a xlink:type="simple" xlink:href="http://yasenevo.mos.ru/presscenter/news/detail/11182484.html" office:name=""><text:span text:style-name="Definition">http://yasenevo.mos.ru/presscenter/news/detail/1118248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6:17:56Z</meta:creation-date>
    <dc:date>2023-05-17T16:17:56Z</dc:date>
  </office:meta>
</office:document-meta>
</file>