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жарно-тактические-учения-территориального-пожарно-спасательного-гарнизона-юго-западного-округа"/>Пожарно-тактические учения территориального пожарно-спасательного гарнизона Юго-Западного округа<text:bookmark-end text:name="пожарно-тактические-учения-территориального-пожарно-спасательного-гарнизона-юго-западного-округа"/></text:h>
      <text:p text:style-name="First_20_paragraph">03.11.2022</text:p>
      <text:p text:style-name="Text_20_body">Московское время 2:30. Около выхода №3 станции московского метрополитена Бульвар Дмитрия Донского наблюдается большое скопление пожарно-спасательной техники. Но паниковать нечего, ведь проходят пожарно-тактические учения территориального пожарно-спасательного гарнизона Юго-Западного округа. Звенья включаются в аппараты и уходят на поиск условных пострадавших. По замыслу учений произошло возгорание в центральном вагоне подвижного состава. Сотрудники метрополитена, получив сигнал от пассажиров, запустили оповещение на станции, организовали эвакуацию людей на поверхность, параллельно сообщив на пульт 01. Первыми прибывшими пожарными подразделениями организованы звенья ГДЗС, направленные на поиск возможных условных пострадавших, а также на разведку условного очага пожара для скорейшего его тушения. Сотрудниками службы пожаротушения выставлен оперативный штаб пожаротушения, где аккумулируется вся появляющаяся информация о работе по тушению условного пожара. Прибывающим отделениям пожарно-спасательной службы ставятся задачи по установке ретранслятора для организации бесперебойной связи между штабом и звеньями, работающими на станции метро, а также задачи по дальнейшей разведке и прокладке магистральной линии.<text:line-break/>В учениях задействованы не только дежурящие в этот день караулы, но и начальники караулов всех смен, ведь тушение пожара, возникшего в метрополитене- задача непростая, и важно передать опыт всем сменам. Посредники наблюдают за действиями работающих отделений, записывая свои замечания и предложения в специальные рабочие листы- после завершения пожарно-тактического учения запланирован разбор действий личного состава.<text:line-break/>И вот, спустя 40 минут, все поставленные рабочие задачи выполнены, пожарно-спасательные подразделения закончили свою работу, учения завершены.<text:line-break/>Руководителем пожарно-тактических учений заместителем начальника пожарно-спасательного отряда Федеральной противопожарной службы Управления по ЮЗАО Главного управления МЧС России по г. Москве подполковником внутренней службы Бакуром Бушкиевым объявлен сбор личного состава для подведения итогов.<text:line-break/>После разбора действий пожарно-спасательных подразделений, работа на учениях оценена как «удовлетворительно», пожарно-техническое вооружение собрано, подразделения направлены к месту несения боевого дежурства, метрополитен готовится принять своих пассажиров в новый рабочий день.<text:line-break/></text:p>
      <text:p text:style-name="Text_20_body"><text:line-break/></text:p>
      <text:p text:style-name="Text_20_body">Адрес страницы: <text:a xlink:type="simple" xlink:href="http://yasenevo.mos.ru/presscenter/news/detail/11182499.html" office:name=""><text:span text:style-name="Definition">http://yasenevo.mos.ru/presscenter/news/detail/11182499.html</text:span></text:a></text:p>
      <text:p text:style-name="Text_20_body"><text:a xlink:type="simple" xlink:href="http://yasenevo.mos.ru" office:name=""><text:span text:style-name="Definition">Управа района Ясен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8T07:06:39Z</meta:creation-date>
    <dc:date>2023-05-18T07:06:39Z</dc:date>
  </office:meta>
</office:document-meta>
</file>