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ля-руководителей-муниципальных-образований-москвы-и-московской-области-работников-хозяйств-и-предприятий-членов-снт-а-также-жителей-населённых-пунктов-находящихся-в-охранной-зоне-прохождения-магистральных-линий-электропердачи-220-500-750-кв-филиала-п"/>ДЛЯ РУКОВОДИТЕЛЕЙ МУНИЦИПАЛЬНЫХ ОБРАЗОВАНИЙ МОСКВЫ И МОСКОВСКОЙ ОБЛАСТИ, РАБОТНИКОВ ХОЗЯЙСТВ И ПРЕДПРИЯТИЙ, ЧЛЕНОВ СНТ, А ТАКЖЕ ЖИТЕЛЕЙ НАСЕЛЁННЫХ ПУНКТОВ, НАХОДЯЩИХСЯ В ОХРАННОЙ ЗОНЕ ПРОХОЖДЕНИЯ МАГИСТРАЛЬНЫХ ЛИНИЙ ЭЛЕКТРОПЕРДАЧИ 220-500-750 кВ ФИЛИАЛА П<text:bookmark-end text:name="для-руководителей-муниципальных-образований-москвы-и-московской-области-работников-хозяйств-и-предприятий-членов-снт-а-также-жителей-населённых-пунктов-находящихся-в-охранной-зоне-прохождения-магистральных-линий-электропердачи-220-500-750-кв-филиала-п"/></text:h>
      <text:p text:style-name="First_20_paragraph">11.04.2023</text:p>
      <text:p text:style-name="Text_20_body">Внимание! В целях обеспечения надежной и безаварийной работы ЛЭП 220-500-750 кВ, а также соблюдения пожарной безопасности и недопущения несанкционированных действий в охранных зонах линий электропередачи и вблизи них, ЗАПРЕЩАЕТСЯ: - производить полевые работы без согласования эксплуатирующей организации; - строительство, реконструкции зданий и сооружений, ограждений различного рода без согласования эксплуатирующей организации; - несанкционированные работы спецтехники; - работы по вырубке деревьев и кустарника; - устраивать всякого рода свалки и сжигание мусора, отходов, соломы, камыша, автопокрышек, а также разводить костры на заброшенных полях; - загромождение подъездов к объектам электрических сетей; - стоянки машин и другой техники; - производить палы и поджоги на сельхозугодиях, по которым проходят или граничат охранные зоны ЛЭП; - размещать автозаправочные станции и иные хранилища горюче–смазочных материалов; - складировать корма, удобрения, солому, сено, торф, дрова и другие материалы; - производить слив горюче-смазочных материалов. Внимание! Опасно для жизни! Туристам, рыболовам, охотникам, владельцам дачных участков, членам СНТ и остальным лицам, находящимся в охранных зонах ЛЭП, в целях сохранения собственной жизни и здоровья необходимо обращать внимание на предупреждающие знаки и плакаты, установленные на опорах и рядом с опорами ВЛ, а также строго соблюдать следующие требования: - не наносить посторонние надписи и рисунки на теле опоры, не залезать на опоры ЛЭП; - не производить посадку крупных и фруктовых деревьев под проводами ЛЭП; - запрещено самостоятельно производить обрезку и подрубку фруктовых деревьев с высотой более 4 метров, находящихся под проводами ЛЭП; - вырубку деревьев, находящихся под проводами ЛЭП производить по предварительному уведомлению работников филиала ПАО «Россети»-Московского ПМЭС; - запрещено складировать порубочные остатки и сжигать их под проводами ЛЭП; - запрещено сваливать и сжигать различного рода мусора; - не накидывать набросы различных предметов на провода ЛЭП; - не приближаться к оборванному проводу ЛЭП, лежащему на земле или к дереву, на котором повис провод; - запрещено организовывать развлекательные мероприятия вблизи опор ЛЭП и под проводами: спортивные игры, запуск воздушных змеев, запуск пиротехнических изделий и т.д; - запрещено ловить рыбу вблизи опор ЛЭП и под проводами; - перемещаться под проводами ЛЭП с поднятой удочкой; - запрещено залезать на деревья вблизи опор ЛЭП, особенно если кроны деревьев расположены очень близко к проводам. Охранные зоны электрических сетей устанавливаются вдоль воздушных линий электропередачи в виде земельного участка и воздушного пространства, ограниченных вертикальными плоскостями, отстоящими по обе стороны линий от крайних проводов: 220 киловольт 25 метров 500 киловольт 30 метров 750 киловольт 40 метров Нарушение охранных зон ВЛ влечет за собой множество аварийных, а порой и трагических ситуаций. Виновные в нарушении нормальной работы электрических сетей, в соответствии со ст. 215.2 УК РФ, привлекаются к ответственности в установленном законом порядке, вплоть до лишения свободы до 5 лет. Помните: ЛЭП – не только важнейшие составляющие экономики нашего региона, но и источник повышенной опасности! Филиал ПАО «Россети» - Московское предприятие магистральных электрических сетей, эксплуатирующее высоковольтные линии электропередачи напряжением 220-500-750 кВ, предупреждает о необходимости соблюдения Постановления Правительства Российской Федерации от 24 февраля 2009 года № 160 «О порядке установления охранных зон объектов электросетевого хозяйства и особых условий использования земельных участков, расположенных в границах таких зон» (в ред. Постановлений Правительства РФ от 05.06.13г № 476, от 26.08.2013 № 736, от 17.05.2016 №444, от 21.12.2018 №1622). Телефоны диспетчерской службы Московского ПМЭС филиала ПАО «Россети»: (495) 234-65-61 (495) 234-68-59 (495) 234-65-62 БУДЬТЕ ВНИМАТЕЛЬНЫ И ОСТОРОЖНЫ!</text:p>
      <text:p text:style-name="Text_20_body"><text:line-break/></text:p>
      <text:p text:style-name="Text_20_body">Адрес страницы: <text:a xlink:type="simple" xlink:href="http://yasenevo.mos.ru/presscenter/news/detail/11521933.html" office:name=""><text:span text:style-name="Definition">http://yasenevo.mos.ru/presscenter/news/detail/11521933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6:51Z</meta:creation-date>
    <dc:date>2023-05-18T07:06:51Z</dc:date>
  </office:meta>
</office:document-meta>
</file>