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еники-школы-1103-приняли-участие-в-спортивно-образовательной-акции-школа-выживания"/>Ученики школы №1103 приняли участие в спортивно-образовательной акции «Школа выживания»<text:bookmark-end text:name="ученики-школы-1103-приняли-участие-в-спортивно-образовательной-акции-школа-выживания"/></text:h>
      <text:p text:style-name="First_20_paragraph">04.05.2023</text:p>
      <text:p text:style-name="Text_20_body"><text:line-break/></text:p>
      <text:p text:style-name="Text_20_body">Ученики 5 «В» и 6 «В» классов школы №1103 приняли участие в спортивно-образовательной акции «Школа выживания». Об этом <text:a xlink:type="simple" xlink:href="https://sch1103uz.mskobr.ru/edu-news/5935" office:name=""><text:span text:style-name="Definition">сообщает</text:span></text:a> сайт учебного учреждения.</text:p>
      <text:p text:style-name="Text_20_body">Мероприятие прошло в Битцевском лесу. Игра состояла из восьми этапов, каждый продолжался пять минут.</text:p>
      <text:p text:style-name="Text_20_body">Участники справились со всеми задачами: бросок спасательного устройства, определение азимута и расстояния до объекта, установка палатки, оказание первой помощи, переправа, отгадывание загадок и преодоление веревочных препятствий.</text:p>
      <text:p text:style-name="Text_20_body">В конце игре всех желающих ждал обед, приготовленный на полевой кухне. Фотоотчет о мероприятии можно посмотреть по <text:a xlink:type="simple" xlink:href="https://sch1103uz.mskobr.ru/showAlbum/30079/1894" office:name=""><text:span text:style-name="Definition">ссылке</text:span></text:a>.</text:p>
      <text:p text:style-name="Text_20_body">Фото: freepik.com</text:p>
      <text:p text:style-name="Text_20_body"><text:line-break/></text:p>
      <text:p text:style-name="Text_20_body">Адрес страницы: <text:a xlink:type="simple" xlink:href="http://yasenevo.mos.ru/presscenter/news/detail/11572352.html" office:name=""><text:span text:style-name="Definition">http://yasenevo.mos.ru/presscenter/news/detail/11572352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6:11:18Z</meta:creation-date>
    <dc:date>2023-05-18T06:11:18Z</dc:date>
  </office:meta>
</office:document-meta>
</file>