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сергей-собянин-60-процентов-москвичей-активно-используют-электронные-услуги-москвы"/>Сергей Собянин: 60 процентов москвичей активно используют электронные услуги Москвы<text:bookmark-end text:name="сергей-собянин-60-процентов-москвичей-активно-используют-электронные-услуги-москвы"/></text:h>
      <text:p text:style-name="First_20_paragraph">06.08.2014</text:p>
      <text:p text:style-name="Text_20_body">Сергей Собянин сегодня принял участие в заседании комиссии по использованию информационных технологий, которая прошла под руководством Председателя Правительства России Дмитрия Медведева.</text:p>
      <text:p text:style-name="Text_20_body">На заседании был обсужден опыт внедрения современных информационных технологий в управление отраслями городского хозяйства. Так, в рамках программы «Информационный город» в Москве реализуется целый ряд проектов.</text:p>
      <text:p text:style-name="Text_20_body">«60 процентов москвичей в той или иной мере уже пользуются электронными услугами в Москве. Одна из популярных — это образовательная услуга», — отметил мэр Москвы Сергей Собянин в ходе осмотра ситуационного центра Департамента транспорта и дорожно-транспортной инфраструктуры.</text:p>
      <text:p text:style-name="Text_20_body">Собянин добавил, что в 2011 году, когда эта услуга начинала вводиться, не все родители воспринимали её всерьёз и считали, что лучше обратиться лично к директору образовательного учреждения.</text:p>
      <text:p text:style-name="Text_20_body">Системы электронной записи предусмотрены для детских садов, школ, учреждений дополнительного образования (кружки, секции, музыкальные и спортивные школы), а также летнего отдыха для льготных категорий детей.</text:p>
      <text:p text:style-name="Text_20_body">В рамках проекта «Безопасная школа» запущены электронные сервисы, как пропуск в образовательные учреждения, безналичный расчёт за питание, видеонаблюдение, SMS-информирование родителей о проходе и питании ребёнка в школе.</text:p>
      <text:p text:style-name="Text_20_body">«Электронный дневник введён во всех школах. Ряд сервисов внедряется, такие как „Проход в школу“, „Обслуживание в буфете“, „SMS-оповещения», — подчеркнул Мэр Москвы.</text:p>
      <text:p text:style-name="Text_20_body">Изменения происходят и в самой школе, где внедряется современное оборудование. В частности, все учителя города обеспечены ноутбуками, обновлены все компьютерные классы, поставлено компьютерное оборудование для перехода на новый образовательный стандарт в начальной школе.</text:p>
      <text:p text:style-name="Text_20_body">В московские школы поставлено более 12 тысяч интерактивных систем (интерактивных досок), более половины учителей (30 тысяч человек) овладели базовыми навыками работы с устройствами. В настоящее время обучение учителей продолжается.</text:p>
      <text:p text:style-name="Text_20_body">В рамках проекта «Открытая школа» созданы Единая бухгалтерия, Единая кадровая система, а также Единая система комплектования и учёта контингента, которая позволила перейти на подушевое финансирование и обеспечить экономию бюджетных средств в размере четырёх миллиардов рублей.</text:p>
      <text:p text:style-name="Text_20_body"><text:line-break/></text:p>
      <text:p text:style-name="Text_20_body">Адрес страницы: <text:a xlink:type="simple" xlink:href="http://yasenevo.mos.ru/presscenter/news/detail/1193214.html" office:name=""><text:span text:style-name="Definition">http://yasenevo.mos.ru/presscenter/news/detail/1193214.html</text:span></text:a></text:p>
      <text:p text:style-name="Text_20_body"><text:a xlink:type="simple" xlink:href="http://yasenevo.mos.ru" office:name=""><text:span text:style-name="Definition">Управа района Ясене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18T07:02:35Z</meta:creation-date>
    <dc:date>2023-05-18T07:02:35Z</dc:date>
  </office:meta>
</office:document-meta>
</file>