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</office:automatic-styles>
  <office:body>
    <office:text>
      <text:h text:style-name="Heading_20_3" text:outline-level="3"><text:bookmark-start text:name="оповещение-о-проведении-публичных-слушаний"/>Оповещение о проведении публичных слушаний<text:bookmark-end text:name="оповещение-о-проведении-публичных-слушаний"/></text:h>
      <text:p text:style-name="First_20_paragraph">26.09.2014</text:p>
      <text:p text:style-name="Text_20_body"><text:span text:style-name="T1">ОПОВЕЩЕНИЕ О ПРОВЕДЕНИИ ПУБЛИЧНЫХ СЛУШАНИЙ </text:span></text:p>
      <text:p text:style-name="Text_20_body">На публичные слушания представляются:</text:p>
      <text:p text:style-name="Text_20_body"><text:span text:style-name="T1">Проект №1</text:span>: В районе Ясенево проект межевания квартала, ограниченного: Новоясеневским пр-том, границей территории природного парка «Битцевский лес», ул. Голубинской, ул. Паустовского;</text:p>
      <text:p text:style-name="Text_20_body"><text:span text:style-name="T1">Проект №2</text:span>: В районе Ясенево проект градостроительного плана земельного участка по адресу: ул. Айвазовского, вл. 7, стр. 1, для размещения автомойки.</text:p>
      <text:p text:style-name="Text_20_body">         Информационные материалы по теме публичных слушаний в районе Ясенево по <text:span text:style-name="T1">проектам №1 и №2</text:span> представлены на <text:span text:style-name="T1">экспозиции с 7 по 13 октября 2014 г.</text:span> по адресу: ул. Паустовского, д. 8, корп. 1 в помещении управы района Ясенево.             </text:p>
      <text:p text:style-name="Text_20_body">         Часы работы экспозиций: в рабочие дни – с 12:00 до 20:00, в субботу и воскресенье – с 10:00 до 15:00, на выставках проводятся консультации по теме публичных слушаний.</text:p>
      <text:p text:style-name="Text_20_body"><text:span text:style-name="T1">         Собрания</text:span> участников публичных слушаний состоятся <text:span text:style-name="T1">в 19:00</text:span>:<text:span text:style-name="T1"> </text:span></text:p>
      <table:table table:name="Table1" table:style-name="Table1">
        <table:table-column table:style-name="Table1.A"/>
        <table:table-column table:style-name="Table1.B"/>
        <table:table-column table:style-name="Table1.C"/>
        <table:table-row>
          <table:table-cell table:style-name="TableRowCell" office:value-type="string">
            <text:p text:style-name="Table_20_Contents"><text:span text:style-name="T1">№ проекта</text:span></text:p>
          </table:table-cell>
          <table:table-cell table:style-name="TableRowCell" office:value-type="string">
            <text:p text:style-name="Table_20_Contents"><text:span text:style-name="T1">Дата проведения</text:span></text:p>
          </table:table-cell>
          <table:table-cell table:style-name="TableRowCell" office:value-type="string">
            <text:p text:style-name="Table_20_Contents"><text:span text:style-name="T1">Адрес собрания</text:span></text:p>
          </table:table-cell>
        </table:table-row>
        <table:table-row>
          <table:table-cell table:style-name="TableRowCell" office:value-type="string">
            <text:p text:style-name="Table_20_Contents">Проект № 1</text:p>
          </table:table-cell>
          <table:table-cell table:style-name="TableRowCell" office:value-type="string">
            <text:p text:style-name="Table_20_Contents">21 октября 2014 г.</text:p>
          </table:table-cell>
          <table:table-cell table:style-name="TableRowCell" office:value-type="string">
            <text:p text:style-name="Table_20_Contents">Литовский б-р, д. 17, корп. 4, ГБОУ СОШ №794</text:p>
          </table:table-cell>
        </table:table-row>
        <table:table-row>
          <table:table-cell table:style-name="TableRowCell" office:value-type="string">
            <text:p text:style-name="Table_20_Contents">Проект № 2</text:p>
          </table:table-cell>
          <table:table-cell table:style-name="TableRowCell" office:value-type="string">
            <text:p text:style-name="Table_20_Contents">22 октября 2014 г.</text:p>
          </table:table-cell>
          <table:table-cell table:style-name="TableRowCell" office:value-type="string">
            <text:p text:style-name="Table_20_Contents">Литовский б-р, д. 11, корп. 6, ГБОУ СОШ №1694</text:p>
          </table:table-cell>
        </table:table-row>
      </table:table>
      <text:p text:style-name="First_20_paragraph"> </text:p>
      <text:p text:style-name="Text_20_body">Время начала регистрации участников – 18:00.<text:span text:style-name="T1"> </text:span></text:p>
      <text:p text:style-name="Text_20_body">         В период проведения публичных слушаний <text:span text:style-name="T2">участники публичных слушаний имеют право</text:span> представить свои предложения и замечания по обсуждаемым проектам посредством:</text:p>
      <text:p text:style-name="Text_20_body">- записи предложений и замечаний в период работы экспозиции;</text:p>
      <text:p text:style-name="Text_20_body">- выступления на собрании участников публичных слушаний;</text:p>
      <text:p text:style-name="Text_20_body">- внесения записи в книгу (журнал) регистрации участвующих в собрании участников публичных слушаний;</text:p>
      <text:p text:style-name="Text_20_body">- подачи в ходе собрания письменных предложений и замечаний;</text:p>
      <text:p text:style-name="Text_20_body">- направления в течение недели со дня проведения собрания участников публичных слушаний письменных предложений, замечаний в Окружную комиссию.</text:p>
      <text:p text:style-name="Text_20_body">         Окружная комиссия ЮЗАО: 117209, Москва, Севастопольский пр-т, д.28, корп.4, тел. (499) 789-10-39, <text:a xlink:type="simple" xlink:href="mailto:StrukovaLG@mos.ru" office:name=""><text:span text:style-name="Definition">StrukovaLG@mos.ru</text:span></text:a>; <text:a xlink:type="simple" xlink:href="http://uzao.mos.ru/" office:name=""><text:span text:style-name="Definition">http://uzao.mos.ru</text:span></text:a>.</text:p>
      <text:p text:style-name="Text_20_body">Информационные материалы по проектам размещены на сайте префектуры ЮЗАО <text:a xlink:type="simple" xlink:href="http://uzao.mos.ru/" office:name=""><text:span text:style-name="Definition">http://uzao.mos.ru</text:span></text:a>. </text:p>
      <text:p text:style-name="Text_20_body">Комиссия по вопросам градостроительства, землепользования и застройки при Правительстве Москвы в Юго-Западном административном округе города Москвы (Окружная комиссия).</text:p>
      <text:p text:style-name="Text_20_body"><text:line-break/></text:p>
      <text:p text:style-name="Text_20_body">Адрес страницы: <text:a xlink:type="simple" xlink:href="http://yasenevo.mos.ru/presscenter/news/detail/1310919.html" office:name=""><text:span text:style-name="Definition">http://yasenevo.mos.ru/presscenter/news/detail/1310919.html</text:span></text:a></text:p>
      <text:p text:style-name="Text_20_body"><text:a xlink:type="simple" xlink:href="http://yasenevo.mos.ru" office:name=""><text:span text:style-name="Definition">Управа района Ясе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08:22:57Z</meta:creation-date>
    <dc:date>2023-05-18T08:22:57Z</dc:date>
  </office:meta>
</office:document-meta>
</file>