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оповещение-о-проведении-публичных-слушаний"/>Оповещение о проведении публичных слушаний<text:bookmark-end text:name="оповещение-о-проведении-публичных-слушаний"/></text:h>
      <text:p text:style-name="First_20_paragraph">14.05.2015</text:p>
      <text:p text:style-name="Text_20_body"><text:span text:style-name="T1">Проект №1</text:span>: В районе Ясенево проект градостроительного плана земельного участка по адресу: улица Голубинская, д.28, корп. 3, для строительства спортивного комплекса для спортивной школы «Созвездия» ГБОУ «ФСО Хоккей Москвы».</text:p>
      <text:p text:style-name="Text_20_body"><text:span text:style-name="T1">Проект №2</text:span>: В районе Ясенево проект межевания территории квартала, ограниченного улицей Профсоюзная, Санаторной Аллеей, границей природного комплекса, Новоясеневским проспектом.</text:p>
      <text:p text:style-name="Text_20_body"><text:line-break/></text:p>
      <text:p text:style-name="Text_20_body">Информационные материалы по теме публичных слушаний в районе Ясенево по <text:span text:style-name="T1">проектам №1 и №2 </text:span>будут представлены на<text:span text:style-name="T1">экспозиции с 17 по 23 апреля 2015 г.</text:span> по адресу: ул. Паустовского, д. 8, корп. 1, в помещении управы района Ясенево.</text:p>
      <text:p text:style-name="Text_20_body">Часы работы экспозиций: в рабочие дни – с 12:00 до 20:00, в субботу и воскресенье – с 10:00 до 15:00, на выставках проводятся консультации по теме публичных слушаний.</text:p>
      <text:p text:style-name="Text_20_body"><text:span text:style-name="T1">Собрания участников публичных слушаний состоятся в 19:00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№ проекта</text:span></text:p>
          </table:table-cell>
          <table:table-cell table:style-name="TableRowCell" office:value-type="string">
            <text:p text:style-name="Table_20_Contents"><text:span text:style-name="T1">Дата проведения</text:span></text:p>
          </table:table-cell>
          <table:table-cell table:style-name="TableRowCell" office:value-type="string">
            <text:p text:style-name="Table_20_Contents"><text:span text:style-name="T1">Адрес собрания</text:span></text:p>
          </table:table-cell>
        </table:table-row>
        <table:table-row>
          <table:table-cell table:style-name="TableRowCell" office:value-type="string">
            <text:p text:style-name="Table_20_Contents">Проект № 1</text:p>
          </table:table-cell>
          <table:table-cell table:style-name="TableRowCell" office:value-type="string">
            <text:p text:style-name="Table_20_Contents">30 апреля 2015 г.</text:p>
          </table:table-cell>
          <table:table-cell table:style-name="TableRowCell" office:value-type="string">
            <text:p text:style-name="Table_20_Contents">Ул. Карамзина, д.9, корп.3 (ГБОУ СОШ № 1106 (бывшая школа № 18)).</text:p>
          </table:table-cell>
        </table:table-row>
        <table:table-row>
          <table:table-cell table:style-name="TableRowCell" office:value-type="string">
            <text:p text:style-name="Table_20_Contents">Проект № 2</text:p>
          </table:table-cell>
          <table:table-cell table:style-name="TableRowCell" office:value-type="string">
            <text:p text:style-name="Table_20_Contents">14 мая 2015 г.</text:p>
          </table:table-cell>
          <table:table-cell table:style-name="TableRowCell" office:value-type="string">
            <text:p text:style-name="Table_20_Contents">Литовский б-р, д. 6, корп. 2 (ГБОУ СОШ № 1206 (бывшая школа № 864)).</text:p>
          </table:table-cell>
        </table:table-row>
      </table:table>
      <text:p text:style-name="First_20_paragraph">Время начала регистрации участников – 18:00.</text:p>
      <text:p text:style-name="Text_20_body">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<text:line-break/></text:p>
      <text:p text:style-name="Text_20_body"><text:span text:style-name="T1">Газета Ясенево, новости района Ясенево, www.yasenevomedia.ru</text:span></text:p>
      <text:p text:style-name="Text_20_body"><text:line-break/></text:p>
      <text:p text:style-name="Text_20_body">Адрес страницы: <text:a xlink:type="simple" xlink:href="http://yasenevo.mos.ru/presscenter/news/detail/1851970.html" office:name=""><text:span text:style-name="Definition">http://yasenevo.mos.ru/presscenter/news/detail/1851970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2:59Z</meta:creation-date>
    <dc:date>2023-05-18T07:02:59Z</dc:date>
  </office:meta>
</office:document-meta>
</file>