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юзао-прошла-акция-безопасность-в-общественном-транспорте"/>В ЮЗАО прошла акция «Безопасность в общественном транспорте»<text:bookmark-end text:name="в-юзао-прошла-акция-безопасность-в-общественном-транспорте"/></text:h>
      <text:p text:style-name="First_20_paragraph">30.06.2015</text:p>
      <text:p text:style-name="Text_20_body">В рамках проводимого в Москве профилактического мероприятия "Автобус" сотрудники групп по пропаганде безопасного дорожного движения Госавтоинспекции Южного и Юго-Западного округов столицы провели совместную пропагандистскую акцию "Безопасность в общественном транспорте".</text:p>
      <text:p text:style-name="Text_20_body">Мероприятие было обращено к пассажирам общественного транспорта и проводилось на границе двух округов – в крупном транспортном узле на пересечении Симферопольского бульвара и Болотниковской улицы. Также в мероприятии участвовали жители района Ясенево. К проведению акции присоединились и представители службы безопасности движения ГУП "Мосгортранс", для которых, как и для сотрудников Госавтоинспекции, безопасность пассажиров главная забота и одно из основных направлений в служебной деятельности.</text:p>
      <text:p text:style-name="Text_20_body">Сотрудники ГИБДД и службы безопасности движения поговорили с пассажирами об особенностях безопасного поведения при нахождении в салоне транспорта: необходимости держаться за поручни во время движения, внимательном отношении к детям во время поездок на общественном транспорте, а также об особенностях поведения на остановках. В заключение всем пассажирам были вручены специально подготовленные памятки с рекомендациями "Безопасность на общественном транспорте".</text:p>
      <text:p text:style-name="Text_20_body">Актуальность такой акции обусловлена не только проводимым в городе мероприятием «Автобус», но и тем, что с начала года на Юге и Юго-Западе Москвы 76 дорожно-транспортных происшествий были связаны с падением пассажиров в салоне общественного транспорта, в 5 из них пострадали дети. Напомнить пассажирам общественного транспорта о том, что их безопасность в салоне автобуса, троллейбуса и трамвая во многом зависит от них самих – было главной целью проведённой акции.</text:p>
      <text:p text:style-name="Text_20_body"><text:line-break/></text:p>
      <text:p text:style-name="Text_20_body"><text:span text:style-name="T1">Новости Ясенево, новости ЮЗАО</text:span></text:p>
      <text:p text:style-name="Text_20_body"><text:line-break/></text:p>
      <text:p text:style-name="Text_20_body">Адрес страницы: <text:a xlink:type="simple" xlink:href="http://yasenevo.mos.ru/presscenter/news/detail/1973326.html" office:name=""><text:span text:style-name="Definition">http://yasenevo.mos.ru/presscenter/news/detail/1973326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8:44:38Z</meta:creation-date>
    <dc:date>2023-05-18T08:44:38Z</dc:date>
  </office:meta>
</office:document-meta>
</file>