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дел-военного-комиссариата-по-черёмушкинскому-району-юзао-информирует"/>Отдел военного комиссариата по Черёмушкинскому району ЮЗАО информирует<text:bookmark-end text:name="отдел-военного-комиссариата-по-черёмушкинскому-району-юзао-информирует"/></text:h>
      <text:p text:style-name="First_20_paragraph">16.02.2016</text:p>
      <text:p text:style-name="Text_20_body">Отдел военного комиссариата по Черёмушкинскому району ЮЗАО города Москвы приглашает граждан, пребывающих в запасе, для прохождения военной службы по контракту в Вооруженных Силах Российской Федерации на должности рядового и сержантского состава.</text:p>
      <text:p text:style-name="Text_20_body">За информацией необходимо обращаться в отдел военного комиссариата по Черемушкинскому району.</text:p>
      <text:p text:style-name="Text_20_body"><text:span text:style-name="T1">Адрес:</text:span> ул. Вавилова, д. 44, корп. 1. <text:span text:style-name="T1">Приём граждан:</text:span> понедельник и среда с 9.00 до 17.00 часов.</text:p>
      <text:p text:style-name="Text_20_body"><text:span text:style-name="T1">Обед:</text:span> с 13-00 до 14-00.</text:p>
      <text:p text:style-name="Text_20_body"><text:line-break/></text:p>
      <text:p text:style-name="Text_20_body"><text:span text:style-name="T1">Новости Ясенево, новости ЮЗАО</text:span></text:p>
      <text:p text:style-name="Text_20_body"><text:line-break/></text:p>
      <text:p text:style-name="Text_20_body">Адрес страницы: <text:a xlink:type="simple" xlink:href="http://yasenevo.mos.ru/presscenter/news/detail/2523621.html" office:name=""><text:span text:style-name="Definition">http://yasenevo.mos.ru/presscenter/news/detail/2523621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7:03:17Z</meta:creation-date>
    <dc:date>2023-05-18T07:03:17Z</dc:date>
  </office:meta>
</office:document-meta>
</file>