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нтрах-госуслуг-появятся-услуги-для-юридических-лиц"/>В центрах госуслуг появятся услуги для юридических лиц<text:bookmark-end text:name="в-центрах-госуслуг-появятся-услуги-для-юридических-лиц"/></text:h>
      <text:p text:style-name="First_20_paragraph">10.02.2017</text:p>
      <text:p text:style-name="Text_20_body">Первого марта центры госуслуг «Мои Документы» запускают новый сервис для юридических лиц и индивидуальных предпринимателей.</text:p>
      <text:p text:style-name="Text_20_body">Так, специалисты 22 центров примут документы от юрлиц на регистрацию прав и кадастровый учет недвижимости. Оформить документы можно будет без привязки к месту регистрации в столице и только по предварительной записи.</text:p>
      <text:p text:style-name="Text_20_body">«Мы постоянно расширяем перечень услуг, вводим новые удобные сервисы. Если раньше мы работали только с физическими лицами, то теперь мы готовы оказывать необходимую помощь индивидуальным предпринимателям и юридическим лицам по регистрации прав и кадастровому учету недвижимости», – отмечают столичные центры госуслуг.</text:p>
      <text:p text:style-name="Text_20_body"><text:line-break/></text:p>
      <text:p text:style-name="Text_20_body">Адрес страницы: <text:a xlink:type="simple" xlink:href="http://yasenevo.mos.ru/presscenter/news/detail/4908594.html" office:name=""><text:span text:style-name="Definition">http://yasenevo.mos.ru/presscenter/news/detail/4908594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8:56:45Z</meta:creation-date>
    <dc:date>2023-05-18T08:56:45Z</dc:date>
  </office:meta>
</office:document-meta>
</file>