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кануне-8-марта-в-столице-предотвратили-теракт"/>Накануне 8 марта в столице предотвратили теракт<text:bookmark-end text:name="накануне-8-марта-в-столице-предотвратили-теракт"/></text:h>
      <text:p text:style-name="First_20_paragraph">22.03.2017</text:p>
      <text:p text:style-name="Text_20_body">Российские спецслужбы предотвратили попытку террористического акта накануне Международного женского дня. </text:p>
      <text:p text:style-name="Text_20_body"><text:line-break/></text:p>
      <text:p text:style-name="Text_20_body">В одном из городских аэропортов был задержан смертник из Таджикистана, прилетевший из Стамбула. Мужчина вел себя неадекватно, а во время ареста пытался разбить свой телефон. По признанию задержанного, он  планировал устроить в Москве самоподрыв, взрывчатку для которого ему должны были передать пособники. </text:p>
      <text:p text:style-name="Text_20_body"><text:line-break/></text:p>
      <text:p text:style-name="Text_20_body">Эксперты призывают граждан быть осторожнее и остерегаться людей, одетых не по сезону (в плащ или толстую куртку), ведь именно под такой одеждой чаще всего прячут бомбы или огнестрельное оружие.</text:p>
      <text:p text:style-name="Text_20_body"><text:line-break/></text:p>
      <text:p text:style-name="Text_20_body"><text:span text:style-name="T1">Существует несколько несложных правил, которые помогут избежать беды:</text:span></text:p>
      <text:p text:style-name="Text_20_body"><text:line-break/></text:p>
      <text:p text:style-name="Text_20_body">-необходимо внимательно относится к неожиданно вселившимся в соседнюю квартиру гражданам неславянской внешности. Если у них все время тихо, но в то же время в квартиру периодически заносят или выносят какие-то мешки, ящики или коробки, сообщите об этом участковому;</text:p>
      <text:p text:style-name="Text_20_body"><text:line-break/></text:p>
      <text:p text:style-name="Text_20_body">- следует остерегаться людей с большими сумками и чемоданами, особенно если они находятся в месте, не подходящем для такой поклажи;</text:p>
      <text:p text:style-name="Text_20_body"><text:line-break/></text:p>
      <text:p text:style-name="Text_20_body">- преступник, готовящийся к теракту, обычно выглядит очень сосредоточенным, его губы плотно сжаты или могут медленно двигаться;</text:p>
      <text:p text:style-name="Text_20_body"><text:line-break/></text:p>
      <text:p text:style-name="Text_20_body">- обнаружив в транспорте или на лестницах подозрительные предметы, сообщите об этом водителю, сотрудникам службы безопасности или в полицию.</text:p>
      <text:p text:style-name="Text_20_body"><text:line-break/></text:p>
      <text:p text:style-name="Text_20_body">Антитеррористическая комиссия ЮЗАО просит жителей проявлять особую осторожность на многолюдных мероприятиях, в развлекательных заведениях, а также объектах жизнеобеспечения. О подозрительных людях и бесхозных предметах можно сообщать в окружной отдел ФСБ по телефону: 8(499)129-50-36; УВД - 8(499)124-47-01, управление МЧС по ЮЗАО - 8(499)134-33-73.</text:p>
      <text:p text:style-name="Text_20_body"><text:line-break/></text:p>
      <text:p text:style-name="Text_20_body"><text:line-break/></text:p>
      <text:p text:style-name="Text_20_body">Адрес страницы: <text:a xlink:type="simple" xlink:href="http://yasenevo.mos.ru/presscenter/news/detail/5325719.html" office:name=""><text:span text:style-name="Definition">http://yasenevo.mos.ru/presscenter/news/detail/5325719.html</text:span></text:a></text:p>
      <text:p text:style-name="Text_20_body"><text:a xlink:type="simple" xlink:href="http://yasenevo.mos.ru" office:name=""><text:span text:style-name="Definition">Управа района Ясен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8T08:44:03Z</meta:creation-date>
    <dc:date>2023-05-18T08:44:03Z</dc:date>
  </office:meta>
</office:document-meta>
</file>