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напечатали-более-сотни-тысяч-фото-для-бессмертного-полка"/>«Мои документы» напечатали более сотни тысяч фото для «Бессмертного полка»<text:bookmark-end text:name="мои-документы-напечатали-более-сотни-тысяч-фото-для-бессмертного-полка"/></text:h>
      <text:p text:style-name="First_20_paragraph">27.04.2017</text:p>
      <text:p text:style-name="Text_20_body">Центры госуслуг «Мои документы» отсканировали, отредактировали и напечатали уже более 105 тысяч фотографий ветеранов Великой Отечественной войны за три года существования проекта «Бессмертный полк - Москва».</text:p>
      <text:p text:style-name="Text_20_body">Как сообщили в пресс-службе «Моих документов», горожане по-прежнему могут прийти в любой из 127 центров госуслуг и распечатать фотографии своих родных, близких, соседей - участников Великой Отечественной войны в формате А4. «Мои документы» работают 7 дней в неделю с 8.00 до 20.00.</text:p>
      <text:p text:style-name="Text_20_body">Также все желающие могут поделиться фотографиями, письмами, наградными листами и историями для внесения анкеты ветерана в электронную книгу Памяти «Бессмертный полк - Москва». На сегодняшний день в ней <text:a xlink:type="simple" xlink:href="http://gazetauzao.ru/v-elektronnuyu-knigu-pamyati-bessmertnogo-polka-vpisali-bolee-170-tysyach-geroev/" office:name=""><text:span text:style-name="Definition">числятся</text:span></text:a> уже более 170 тысяч историй о героях войны. Рассказать историю можно и не выходя из дома - с помощью сайта проекта «Бессмертный полк – Москва» polkmoskva.ru. Из внесенных личных данных автоматически формируется брошюра, которая может быть сохранена в семейном архив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yasenevo.mos.ru/presscenter/news/detail/5758027.html" office:name=""><text:span text:style-name="Definition">http://yasenevo.mos.ru/presscenter/news/detail/575802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3:30Z</meta:creation-date>
    <dc:date>2023-05-18T07:03:30Z</dc:date>
  </office:meta>
</office:document-meta>
</file>