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и-документы-в-праздничные-выходные-будут-работать-три-дня-из-четырех"/>«Мои Документы» в праздничные выходные будут работать три дня из четырех<text:bookmark-end text:name="мои-документы-в-праздничные-выходные-будут-работать-три-дня-из-четырех"/></text:h>
      <text:p text:style-name="First_20_paragraph">04.05.2017</text:p>
      <text:p text:style-name="Text_20_body">Для удобства посетителей сотрудники столичных центров госуслуг будут отдыхать только 9 мая. В остальные дни МФЦ работают в обычном режиме: с 8.00 до 20.00 без перерывов и выходных.</text:p>
      <text:p text:style-name="Text_20_body">При этом руководство «Моих документов» обращает внимание горожан на тот факт, что специалисты других служб, которые размещаются в центрах госуслуг, в майские праздники работают по собственному графику.</text:p>
      <text:p text:style-name="Text_20_body">Кроме того, в предпраздничные дни почти в каждом центре проходят развлекательные мероприятия для жителей районов – их подробный список опубликован на официальном сайте центров госуслуг.</text:p>
      <text:p text:style-name="Text_20_body"><text:line-break/></text:p>
      <text:p text:style-name="Text_20_body">Адрес страницы: <text:a xlink:type="simple" xlink:href="http://yasenevo.mos.ru/presscenter/news/detail/5826872.html" office:name=""><text:span text:style-name="Definition">http://yasenevo.mos.ru/presscenter/news/detail/5826872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56:40Z</meta:creation-date>
    <dc:date>2023-05-18T08:56:40Z</dc:date>
  </office:meta>
</office:document-meta>
</file>