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центрах-госуслуг-теперь-можно-оформить-водительское-удостоверение"/>В центрах госуслуг теперь можно оформить водительское удостоверение<text:bookmark-end text:name="в-центрах-госуслуг-теперь-можно-оформить-водительское-удостоверение"/></text:h>
      <text:p text:style-name="First_20_paragraph">14.11.2017</text:p>
      <text:p text:style-name="Text_20_body"><text:line-break/></text:p>
      <text:p text:style-name="Text_20_body">23 столичных центра госуслуг примут участие в проекте по оформлению водительских удостоверений.</text:p>
      <text:p text:style-name="Text_20_body">Жители ЮЗАО также смогут воспользоваться данной услугой - в центрах районов Ломоносовский, Черемушки и Обручевский. Срок оформления и изготовления водительских прав составит 9 дней.</text:p>
      <text:p text:style-name="Text_20_body">Как отметили представители "Моих документов", специалисты примут документы на замену российского водительского удостоверения в случае окончания срока его действия, утраты (хищения), смены реквизитов, а также оформят водительское удостоверение международного образца.</text:p>
      <text:p text:style-name="Text_20_body"><text:line-break/></text:p>
      <text:p text:style-name="Text_20_body">Адрес страницы: <text:a xlink:type="simple" xlink:href="http://yasenevo.mos.ru/presscenter/news/detail/6971965.html" office:name=""><text:span text:style-name="Definition">http://yasenevo.mos.ru/presscenter/news/detail/6971965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8:56:28Z</meta:creation-date>
    <dc:date>2023-05-18T08:56:28Z</dc:date>
  </office:meta>
</office:document-meta>
</file>