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к-самбо-70-стал-призером-чемпионата-россии-по-каратэ"/>Воспитанник «Самбо-70» стал призером чемпионата России по каратэ<text:bookmark-end text:name="воспитанник-самбо-70-стал-призером-чемпионата-россии-по-каратэ"/></text:h>
      <text:p text:style-name="First_20_paragraph">16.11.2017</text:p>
      <text:p text:style-name="Text_20_body">В Тюмени прошел чемпионат России по каратэ WKF, в котором приняли участие около 300 сильнейших спортсменов из 38 регионов России. </text:p>
      <text:p text:style-name="Text_20_body">Представитель "Самбо-70" Василий Антохий занял на турнире почетное второе место место, завоевав путевку на чемпионат Европы. Об этом пишет газета "Наш Теплый Стан".</text:p>
      <text:p text:style-name="Text_20_body">Еще одну серебряную медаль по каратэ среди женщин завоевала Виктория Фролова (командное кумитэ). А Валерия Сергеева (кумитэ 50 кг) стала третьей, и также бронзу завоевал Александр Барышев (командное кумитэ).</text:p>
      <text:p text:style-name="Text_20_body">Всего же каратисты «Самбо-70» завоевали 2 серебряные и 2 бронзовые медали.</text:p>
      <text:p text:style-name="Text_20_body"><text:line-break/></text:p>
      <text:p text:style-name="Text_20_body">Адрес страницы: <text:a xlink:type="simple" xlink:href="http://yasenevo.mos.ru/presscenter/news/detail/6976893.html" office:name=""><text:span text:style-name="Definition">http://yasenevo.mos.ru/presscenter/news/detail/6976893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19:54:38Z</meta:creation-date>
    <dc:date>2023-05-15T19:54:38Z</dc:date>
  </office:meta>
</office:document-meta>
</file>