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в-районе-ясенево"/>Оповещение о проведении публичных слушаний в районе Ясенево<text:bookmark-end text:name="оповещение-о-проведении-публичных-слушаний-в-районе-ясенево"/></text:h>
      <text:p text:style-name="First_20_paragraph">30.11.2017</text:p>
      <text:p text:style-name="Text_20_body"><text:span text:style-name="T1">На публичные слушания представляется проект о внесении изменений в Правила землепользования и застройки города Москвы в отношении территории по адресу: ул. Вильнюсская, вл. 7А (кад. № 77:06:0009003:68), ЮЗАО.</text:span></text:p>
      <text:p text:style-name="Text_20_body">Информационные материалы по теме публичных слушаний представлены на экспозиции по адресу: ул. Паустовского, д.8, корп. 1 в помещении управы района Ясенево. Экспозиция открыта с 4 по 10 декабря 2017 года. Часы работы экспозиции: в рабочие дни – с 12:00 до 20:00, в субботу и воскресенье – с 10:00 до 15:00, на выставке проводятся консультации по теме публичных слушаний.</text:p>
      <text:p text:style-name="Text_20_body">Собрание участников публичных слушаний состоится 13 декабря 2017 года в 19:00 по адресу: ул. Голубинская, д. 5, корп. 3, школа № 2103 (бывшая школа № 789). Время начала регистрации участников – 18:00.</text:p>
      <text:p text:style-name="Text_20_body">В период проведения публичных слушаний участники публичных слушаний имеют право представить свои предложения и замечания по обсуждаемым проектам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 по вопросам градостроительства, землепользования и застройки при Правительстве Москвы в Юго-Западном административном округе города Москвы.</text:p>
      <text:p text:style-name="Text_20_body">Окружная комиссия ЮЗАО: 117209, Москва, Севастопольский пр-т, д.28, корп.4, тел. (495) 633-63-57, <text:a xlink:type="simple" xlink:href="mailto:StrukovaLG@mos.ru" office:name=""><text:span text:style-name="Definition">StrukovaLG@mos.ru</text:span></text:a>; <text:a xlink:type="simple" xlink:href="http://uzao.mos.ru/" office:name=""><text:span text:style-name="Definition">http://uzao.mos.ru</text:span></text:a>.</text:p>
      <text:p text:style-name="Text_20_body">Информационные материалы по проекту размещены на сайте префектуры ЮЗАО <text:a xlink:type="simple" xlink:href="http://uzao.mos.ru/" office:name=""><text:span text:style-name="Definition">http://uzao.mos.ru</text:span></text:a>. </text:p>
      <text:p text:style-name="Text_20_body"><text:line-break/></text:p>
      <text:p text:style-name="Text_20_body">Адрес страницы: <text:a xlink:type="simple" xlink:href="http://yasenevo.mos.ru/presscenter/news/detail/7007686.html" office:name=""><text:span text:style-name="Definition">http://yasenevo.mos.ru/presscenter/news/detail/7007686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2:56Z</meta:creation-date>
    <dc:date>2023-05-18T07:02:56Z</dc:date>
  </office:meta>
</office:document-meta>
</file>