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центрах-госуслуг-мои-документы-теперь-можно-оформить-инн"/>В центрах госуслуг "Мои документы" теперь можно оформить ИНН<text:bookmark-end text:name="в-центрах-госуслуг-мои-документы-теперь-можно-оформить-инн"/></text:h>
      <text:p text:style-name="First_20_paragraph">12.12.2017</text:p>
      <text:p text:style-name="Text_20_body"><text:line-break/></text:p>
      <text:p text:style-name="Text_20_body"><text:span text:style-name="T1">Все столичные офисы «Моих документов» начали предоставлять услуги Федеральной налоговой службы и военкомата. Теперь в них можно подать налоговую декларацию по налогу на доходы физических лиц, оформить ИНН; встать на воинский учет, переоформить военный билет, а также внести изменения в документы воинского учета.</text:span></text:p>
      <text:p text:style-name="Text_20_body"><text:line-break/></text:p>
      <text:p text:style-name="Text_20_body">Вышеперечисленные услуги можно получить без привязки к месту жительства в Москве, обратившись за оформлением ИНН в любой московский центр госуслуг.</text:p>
      <text:p text:style-name="Text_20_body"><text:line-break/></text:p>
      <text:p text:style-name="Text_20_body">Центры госуслуг ЮЗАО, в которых можно получить данные услуги, расположены по следующим адресам:</text:p>
      <text:p text:style-name="Text_20_body"><text:line-break/></text:p>
      <text:p text:style-name="Text_20_body">МФЦ Академического района: улица Новочеремушкинская, дом 23, корпус 5;</text:p>
      <text:p text:style-name="Text_20_body"><text:line-break/></text:p>
      <text:p text:style-name="Text_20_body">МФЦ Гагаринского района: улица Вавилова, дом 81, корпус 1;</text:p>
      <text:p text:style-name="Text_20_body"><text:line-break/></text:p>
      <text:p text:style-name="Text_20_body">МФЦ района Зюзино: улица Одесская, дом 21;</text:p>
      <text:p text:style-name="Text_20_body"><text:line-break/></text:p>
      <text:p text:style-name="Text_20_body">МФЦ района Ясенево: Новоясеневский проспект, дом 9;</text:p>
      <text:p text:style-name="Text_20_body"><text:line-break/></text:p>
      <text:p text:style-name="Text_20_body">МФЦ района Теплый Стан: улица Академика Варги, дом 26А;</text:p>
      <text:p text:style-name="Text_20_body"><text:line-break/></text:p>
      <text:p text:style-name="Text_20_body">МФЦ Ломоносовского района: улица Гарибальди, дом 6, корпус 1;</text:p>
      <text:p text:style-name="Text_20_body"><text:line-break/></text:p>
      <text:p text:style-name="Text_20_body">МФЦ района Южное Бутово: улица Маршала Савицкого, дома 28 и 30;</text:p>
      <text:p text:style-name="Text_20_body"><text:line-break/></text:p>
      <text:p text:style-name="Text_20_body">МФЦ района Северное Бутово: улица Куликовская, дом 6;</text:p>
      <text:p text:style-name="Text_20_body"><text:line-break/></text:p>
      <text:p text:style-name="Text_20_body">МФЦ Обручевского района: Ленинский проспект, дом 103;</text:p>
      <text:p text:style-name="Text_20_body"><text:line-break/></text:p>
      <text:p text:style-name="Text_20_body">МФЦ района Коньково: улица Академика Волгина, дом 25, корпус 1;</text:p>
      <text:p text:style-name="Text_20_body"><text:line-break/></text:p>
      <text:p text:style-name="Text_20_body">МФЦ района Черемушки: улица Новочеремушкинская, дом 55, корпус 2;</text:p>
      <text:p text:style-name="Text_20_body"><text:line-break/></text:p>
      <text:p text:style-name="Text_20_body">МФЦ района Котловка: улица Нагорная, дом 15, корпуса 1-2.</text:p>
      <text:p text:style-name="Text_20_body"><text:line-break/></text:p>
      <text:p text:style-name="Text_20_body">Адрес страницы: <text:a xlink:type="simple" xlink:href="http://yasenevo.mos.ru/presscenter/news/detail/7031391.html" office:name=""><text:span text:style-name="Definition">http://yasenevo.mos.ru/presscenter/news/detail/7031391.html</text:span></text:a></text:p>
      <text:p text:style-name="Text_20_body"><text:a xlink:type="simple" xlink:href="http://yasenevo.mos.ru" office:name=""><text:span text:style-name="Definition">Управа района Ясе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08:56:19Z</meta:creation-date>
    <dc:date>2023-05-18T08:56:19Z</dc:date>
  </office:meta>
</office:document-meta>
</file>