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чных-центрах-госуслуг-можно-оформить-документы-при-переезде-одним-пакетом"/>В столичных центрах госуслуг можно оформить документы при переезде одним пакетом<text:bookmark-end text:name="в-столичных-центрах-госуслуг-можно-оформить-документы-при-переезде-одним-пакетом"/></text:h>
      <text:p text:style-name="First_20_paragraph">18.12.2017</text:p>
      <text:p text:style-name="Text_20_body"><text:span text:style-name="T1">Оформить документы одним пакетом при смене места жительства теперь можно в столичных центрах госуслуг. Услуга доступна без привязки к месту жительства.</text:span></text:p>
      <text:p text:style-name="Text_20_body">При покупке жилья у заявителей есть возможность одновременно получить сведения из Единого государственного реестра недвижимости, документы бюро технической инвентаризации, а также информацию о зарегистрированных правах до 1998 года. При переезде граждане могут за один визит подать заявку на внесение изменений в документы воинского учета, перерасчет коммунальных платежей, получение резидентного парковочного разрешения и оформление льгот и субсидий на оплату жилого помещения и налоги.</text:p>
      <text:p text:style-name="Text_20_body">Оформить документы можно в следующих центрах ЮЗАО: Черемушки, Академический, Гагаринский, Зюзино, Коньково, Котловка, Ломоносовский, Теплый Стан, Южное Бутов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yasenevo.mos.ru/presscenter/news/detail/7042379.html" office:name=""><text:span text:style-name="Definition">http://yasenevo.mos.ru/presscenter/news/detail/704237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2:08Z</meta:creation-date>
    <dc:date>2023-05-18T07:02:08Z</dc:date>
  </office:meta>
</office:document-meta>
</file>