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бейсболисты-из-юзао-победили-на-первенстве-россии"/>Бейсболисты из ЮЗАО победили на Первенстве России<text:bookmark-end text:name="бейсболисты-из-юзао-победили-на-первенстве-россии"/></text:h>
      <text:p text:style-name="First_20_paragraph">19.06.2019</text:p>
      <text:p text:style-name="Text_20_body"><text:span text:style-name="T1">С 10 по 16 июня в подмосковной Балашихе прошло Первенство России по бейсболу среди ювенилов 10-12 лет. В состязаниях приняла участие команда «Олимпия» Центра спорта и образования «Самбо-70» Москомспорта Ломоносовского района. Об этом сообщает газета "Ваши соседи".</text:span></text:p>
      <text:p text:style-name="Text_20_body">По сообщению пресс-службы «Самбо-70», в предварительной части наша команда выиграла все 4 встречи и заняла первое место. «В финальном раунде «Олимпии» вновь не было равных. В финале наша команда со счетом 10:9 в упорной борьбе переиграла команду СШОР-42 «Северные звезды», - говорится в сообщении.</text:p>
      <text:p text:style-name="Text_20_body">Под руководством тренеров Никиты Монахова и Андрея Лобанова на состязаниях была представлена команда в составе: Герман Иванов, Дмитрий Вишневский, Руслан Атамалиев, Ярослав Князев, Григорий Ткачев, Никита Сорокин, Павел Ложков, Глеб Лазарев, Артем Марченков, Александр Высоцкий, Тимур Гулиев, Максим Курлыкин, Тимур Шаров, Арсен Кушаев, Ян Чудук, Андрей Коньков, Павел Сироткин, Яромир Сысоев, Тимофей Астраханцев и Иван Ильин.</text:p>
      <text:p text:style-name="Text_20_body"><text:line-break/></text:p>
      <text:p text:style-name="Text_20_body">Адрес страницы: <text:a xlink:type="simple" xlink:href="http://yasenevo.mos.ru/presscenter/news/detail/8160768.html" office:name=""><text:span text:style-name="Definition">http://yasenevo.mos.ru/presscenter/news/detail/8160768.html</text:span></text:a></text:p>
      <text:p text:style-name="Text_20_body"><text:a xlink:type="simple" xlink:href="http://yasenevo.mos.ru" office:name=""><text:span text:style-name="Definition">Управа района Ясене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19T02:33:01Z</meta:creation-date>
    <dc:date>2023-05-19T02:33:01Z</dc:date>
  </office:meta>
</office:document-meta>
</file>