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втра-в-зюзине-расскажут-как-играть-в-петанк"/>Завтра в Зюзине расскажут, как играть в петанк<text:bookmark-end text:name="завтра-в-зюзине-расскажут-как-играть-в-петанк"/></text:h>
      <text:p text:style-name="First_20_paragraph">23.10.2019</text:p>
      <text:p text:style-name="Text_20_body"><text:span text:style-name="T1">24 октября на базе спортивного-досугового центра «Ратмир» (Каховка, 11-2) всем желающим продемонстрируют возможности петанка – игры, одновременно напоминающей кёрлинг, боулинг, бильярд и гольф.</text:span></text:p>
      <text:p text:style-name="Text_20_body">Гости мероприятия, которое проводится в рамках городской программы «Активное долголетие», смогут увидеть высококлассную игру чемпионов России, познакомиться с участниками и призерами международных турниров среди пожилых людей, которые многократно проводятся в Европе, а начать осваивать практические навыки и сразу пробовать свои силы в этой сравнительно новой для россиян игре.</text:p>
      <text:p text:style-name="Text_20_body">Для справки: игра петанк (фр. pétanque) изначально зародилась во Франции. Цель игры состоит в том, что игроки двух команд на площадке размером 15 на 4 м по очереди бросают металлические шары, стараясь как можно ближе положить свой шар рядом с маленьким деревянным шаром — кошонетом (фр. cochonnet — поросенок). При этом металлический шар может задеть кошонет, или сбить шар соперника, чтобы оттолкнуть его. Главное, чтобы в конце игры один или несколько шаров команды оказались ближе к кошонету, чем шары соперника. За каждый такой шар начисляется одно очко. Игра продолжается до 13 очков. Играют в петанк обычно на грунтовой, гравийной площадке зачастую покрытой каменной крошкой или мелким щебнем.</text:p>
      <text:p text:style-name="Text_20_body">Игра относится к неатлетическим видам спорта и в нее легко играют люди любого возраста, пола и даже люди с ограниченными возможностями. При этом это единственный в мире доступный всем категориям людей командный вид спорта. Для организации одного состязания игры нужно не менее двух и не более шести человек, при этом игра не требует специальных навыков, а также наличия специфической одежды и обуви.</text:p>
      <text:p text:style-name="Text_20_body"><text:line-break/></text:p>
      <text:p text:style-name="Text_20_body">Адрес страницы: <text:a xlink:type="simple" xlink:href="http://yasenevo.mos.ru/presscenter/news/detail/8440109.html" office:name=""><text:span text:style-name="Definition">http://yasenevo.mos.ru/presscenter/news/detail/8440109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0:44:10Z</meta:creation-date>
    <dc:date>2023-05-19T00:44:10Z</dc:date>
  </office:meta>
</office:document-meta>
</file>