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2023-года-в-московских-школах-планируется-открыть-100-секций-регби"/>До 2023 года в московских школах планируется открыть 100 секций регби<text:bookmark-end text:name="до-2023-года-в-московских-школах-планируется-открыть-100-секций-регби"/></text:h>
      <text:p text:style-name="First_20_paragraph">18.11.2019</text:p>
      <text:p text:style-name="Text_20_body"><text:span text:style-name="T1">Как сообщил директор академии регби ЦСКА, к 2023 г. планируется открыть в столичных школах 100 детских секций.</text:span></text:p>
      <text:p text:style-name="Text_20_body">На сегодняшний день в школах столицы уже работает 30 секций регби. В планах академии к 2023 г. открыть в Москве еще 100 детских секций.</text:p>
      <text:p text:style-name="Text_20_body">24 ноября в столице в первый раз пройдет детский регби-фестиваль ЦСКА. Площадкой для проведения станет футбольный манеж «Олимп» на ул. Суздальская. В мероприятии примут участие 35 команд из школьных секций.</text:p>
      <text:p text:style-name="Text_20_body">Спортивные состязания будут проходить в спортивной дисциплине тэг-регби, которая является адаптированной для детей формой игры.</text:p>
      <text:p text:style-name="Text_20_body"><text:line-break/></text:p>
      <text:p text:style-name="Text_20_body">Адрес страницы: <text:a xlink:type="simple" xlink:href="http://yasenevo.mos.ru/presscenter/news/detail/8497327.html" office:name=""><text:span text:style-name="Definition">http://yasenevo.mos.ru/presscenter/news/detail/849732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4:08:16Z</meta:creation-date>
    <dc:date>2023-05-19T04:08:16Z</dc:date>
  </office:meta>
</office:document-meta>
</file>