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ясенево-до-конца-года-постоят-спортивный-объект"/>В районе Ясенево до конца года постоят спортивный объект<text:bookmark-end text:name="в-районе-ясенево-до-конца-года-постоят-спортивный-объект"/></text:h>
      <text:p text:style-name="First_20_paragraph">11.03.2021</text:p>
      <text:p text:style-name="Text_20_body"><text:span text:style-name="T1">Строительство спортивно-оздоровительного комплекса с апарт-отелем «Спартак-Волейбол» в Ясеневе планируют завершить до конца 2021 года. Об этом ранее сообщается в комитете государственного строительного надзора Москвы (Мосгосстройнадзор).</text:span></text:p>
      <text:p text:style-name="Text_20_body">Завершить возведение спортивно-оздоровительного комплекса с апарт-отелем «Спартак-Волейбол» в ЮЗАО Москвы планируется в 2021 году.</text:p>
      <text:p text:style-name="Text_20_body">Комплекс возводится на Новоясеневском проспекте, вл. 3 (ЮЗАО, Ясенево) за счет инвестора.</text:p>
      <text:p text:style-name="Text_20_body">Общая площадь объекта составит 36,2 тыс. кв. м. Двухэтажный спортивно-оздоровительный комплекс площадью 4,8 тыс. кв. м будет включать плавательные бассейны для взрослых и детей, спортзалы различного назначения, кафе, помещения администрации. 14-этажный апарт-отель рассчитан на 350 номеров. В подземной части оборудуют паркинг на 93 машины. Еще 127 парковочных мест создадут на открытой стоянке.</text:p>
      <text:p text:style-name="Text_20_body"><text:line-break/>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yasenevo.mos.ru/presscenter/news/detail/9777582.html" office:name=""><text:span text:style-name="Definition">http://yasenevo.mos.ru/presscenter/news/detail/9777582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2:45:19Z</meta:creation-date>
    <dc:date>2023-05-18T22:45:19Z</dc:date>
  </office:meta>
</office:document-meta>
</file>