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районе-ясенево-до-конца-года-построят-спортивный-объект"/>В районе Ясенево до конца года построят спортивный объект<text:bookmark-end text:name="в-районе-ясенево-до-конца-года-построят-спортивный-объект"/></text:h>
      <text:p text:style-name="First_20_paragraph">24.03.2021</text:p>
      <text:p text:style-name="Text_20_body"><text:span text:style-name="T1">Строительство спортивно-оздоровительного комплекса с апарт-отелем «Спартак-Волейбол» в Ясенево завершат до конца 2021 года.</text:span></text:p>
      <text:p text:style-name="Text_20_body">Как сообщили в комитете государственного строительного надзора Москвы (Мосгосстройнадзор), завершить строительство спортивно-оздоровительного комплекса с апарт-отелем «Спартак-Волейбол» на Юго-западе Москвы планируется в 2021 году. Комплекс возводится на Новоясеневском проспекте, вл. 3 за счет инвестора.</text:p>
      <text:p text:style-name="Text_20_body">Общая площадь центра составит 36,2 тыс. кв. м. Двухэтажный спортивно-оздоровительный комплекс площадью 4,8 тыс. кв. м будет включать плавательные бассейны для взрослых и детей, спортзалы различного назначения, кафе, помещения администрации. 14-этажный апарт-отель рассчитан на 350 номеров. В подземной части оборудуют паркинг на 93 машины. Еще 127 парковочных мест создадут на открытой стоянке.</text:p>
      <text:p text:style-name="Text_20_body">Фото: pixabay.com</text:p>
      <text:p text:style-name="Text_20_body"><text:line-break/></text:p>
      <text:p text:style-name="Text_20_body">Адрес страницы: <text:a xlink:type="simple" xlink:href="http://yasenevo.mos.ru/presscenter/news/detail/9811524.html" office:name=""><text:span text:style-name="Definition">http://yasenevo.mos.ru/presscenter/news/detail/9811524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22:21:50Z</meta:creation-date>
    <dc:date>2023-05-18T22:21:50Z</dc:date>
  </office:meta>
</office:document-meta>
</file>