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москвичи-выберут-название-для-нового-транспортного-сервиса"/>Активные москвичи выберут название для нового транспортного сервиса<text:bookmark-end text:name="активные-москвичи-выберут-название-для-нового-транспортного-сервиса"/></text:h>
      <text:p text:style-name="First_20_paragraph">21.04.2021</text:p>
      <text:p text:style-name="Text_20_body">На портале «Активный гражданин» москвичи могут выбрать название для новых автобусов, работающих «по требованию». Предлагаются три варианта: «По пути», «Союз» и «Твойбус».</text:p>
      <text:p text:style-name="Text_20_body">Предполагается, что автобусы, работающие «по требованию», будут дополнять общественный транспорт, как каршеринг или велопрокат.</text:p>
      <text:p text:style-name="Text_20_body">Новый транспорт – что-то среднее между рейсовыми автобусами и такси. Водитель остановится не далее, чем в 500 метрах от клиента, ожидание займет максимум полчаса. Вызвать микроавтобус будет можно через приложение «Московский транспорт». Приложение автоматически рассчитает стоимость проезда – он будет дешевле, чем поездка на такси.</text:p>
      <text:p text:style-name="Text_20_body">В тестовом режиме автобусы «по требованию» начнут курсировать в этом году на территории Троицкого и Новомосковского округов. Подобные сервисы уже работаютво многих крупных городах: Лондоне (Dial-a-Ride), Берлине (BerlKönig), Дубае (Bus on Demand), Нью-Йорке (Via).</text:p>
      <text:p text:style-name="Text_20_body">Проект «Активный гражданин» появился для онлайн-голосований по вопросам городского развития в 2014 году. За это время к нему присоединились более 5 млн человек.</text:p>
      <text:p text:style-name="Text_20_body">Фото: mos.ru</text:p>
      <text:p text:style-name="Text_20_body"><text:line-break/></text:p>
      <text:p text:style-name="Text_20_body">Адрес страницы: <text:a xlink:type="simple" xlink:href="http://yasenevo.mos.ru/presscenter/news/detail/9890421.html" office:name=""><text:span text:style-name="Definition">http://yasenevo.mos.ru/presscenter/news/detail/9890421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7:01:53Z</meta:creation-date>
    <dc:date>2023-05-18T07:01:53Z</dc:date>
  </office:meta>
</office:document-meta>
</file>